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7729cf1c42cb5b24951a2c459f22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ache_php:webdruid"/><text:bookmark-start text:name="__RefHeading___statistiques_1"/><text:bookmark-start text:name="statistiques"/>Statistiques<text:bookmark-end text:name="__RefHeading___statistiques_1"/><text:bookmark-end text:name="statistiques"/></text:h>
      <text:p text:style-name="Text_20_body"><draw:frame draw:style-name="media" draw:name="0" text:anchor-type="as-char" draw:z-index="0" svg:width="17.30375cm" style:rel-width="100%" svg:height="3.8364583333333cm" style:rel-height="scale"><draw:image xlink:href="Pictures/167729cf1c42cb5b24951a2c459f22d3.png" xlink:type="simple" xlink:show="embed" xlink:actuate="onLoad"/></draw:frame></text:p>
      <text:p text:style-name="Text_20_body"><text:span text:style-name="Strong_20_Emphasis">Hits</text:span> : Requêtes parvenues au serveur.</text:p>
      <text:p text:style-name="Text_20_body"><text:span text:style-name="Strong_20_Emphasis">Files</text:span> : Fichiers (pour accéder un fichier, le navigateur envoie une requête au serveur).</text:p>
      <text:p text:style-name="Text_20_body"><text:span text:style-name="Strong_20_Emphasis">Visits</text:span> : Visites (lors d'une visite, plusieurs fichiers peuvent être accédés exemple : une page, ses images…).</text:p>
      <text:p text:style-name="Text_20_body"><text:span text:style-name="Strong_20_Emphasis">Sites</text:span> : Sous-domaines (exemple : <text:a xlink:type="simple" xlink:href="http://www.example.com" text:style-name="Internet_20_link" text:visited-style-name="Visited_20_Internet_20_Link">www.example.com</text:a>, dev.example.com).</text:p>
      <text:p text:style-name="Text_20_body"><text:span text:style-name="Strong_20_Emphasis">KBytes</text:span> : KiloBytes = 10<text:span text:style-name="sup">3</text:span> Bytes (un Byte est mot, c'est à dire un ensemble de bits, généralement composés de 8bits que l'on appelle Octet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pache_php:webdruid</dc:title>
  </office:meta>
</office:document-meta>
</file>