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44361baa6c48e88c165ecba0c25b470.jpg"/>
  <manifest:file-entry manifest:media-type="image/jpeg" manifest:full-path="Pictures/a9a5af733bcf688dddfee8bdbccf0ea8.jpg"/>
  <manifest:file-entry manifest:media-type="image/jpeg" manifest:full-path="Pictures/e80a23e740bc3dc5fe47a6fa6bb68214.jpg"/>
  <manifest:file-entry manifest:media-type="image/jpeg" manifest:full-path="Pictures/46cd705daf2b6ee77744f71e6cf898d8.jpg"/>
  <manifest:file-entry manifest:media-type="image/jpeg" manifest:full-path="Pictures/00317f7bbfc53fad3092f1e87dcbb524.jpg"/>
  <manifest:file-entry manifest:media-type="image/jpeg" manifest:full-path="Pictures/2246dd9fff40c252ee059e80ffeac9ef.jpg"/>
  <manifest:file-entry manifest:media-type="image/jpeg" manifest:full-path="Pictures/0ba1f32adbd1344d96867e14300a62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netdrive_7"/><text:bookmark-start text:name="__RefHeading___installation_1"/><text:bookmark-start text:name="installation"/>Installation<text:bookmark-end text:name="__RefHeading___installation_1"/><text:bookmark-end text:name="installation"/></text:h>
      <text:p text:style-name="Text_20_body"><draw:frame draw:style-name="media" draw:name="0" text:anchor-type="as-char" draw:z-index="0" svg:width="16.1925cm" svg:height="13.890625cm"><draw:image xlink:href="Pictures/844361baa6c48e88c165ecba0c25b470.jpg" xlink:type="simple" xlink:show="embed" xlink:actuate="onLoad"/></draw:frame></text:p>
      <text:p text:style-name="Text_20_body"><draw:frame draw:style-name="media" draw:name="1" text:anchor-type="as-char" draw:z-index="1" svg:width="17.436041666667cm" style:rel-width="100%" svg:height="14.155208333333cm" style:rel-height="scale"><draw:image xlink:href="Pictures/a9a5af733bcf688dddfee8bdbccf0ea8.jpg" xlink:type="simple" xlink:show="embed" xlink:actuate="onLoad"/></draw:frame></text:p>
      <text:p text:style-name="Text_20_body"><draw:frame draw:style-name="media" draw:name="2" text:anchor-type="as-char" draw:z-index="2" svg:width="15.980833333333cm" svg:height="12.938125cm"><draw:image xlink:href="Pictures/e80a23e740bc3dc5fe47a6fa6bb68214.jpg" xlink:type="simple" xlink:show="embed" xlink:actuate="onLoad"/></draw:frame></text:p>
      <text:p text:style-name="Text_20_body"><draw:frame draw:style-name="media" draw:name="3" text:anchor-type="as-char" draw:z-index="3" svg:width="15.822083333333cm" svg:height="12.250208333333cm"><draw:image xlink:href="Pictures/46cd705daf2b6ee77744f71e6cf898d8.jpg" xlink:type="simple" xlink:show="embed" xlink:actuate="onLoad"/></draw:frame></text:p>
      <text:p text:style-name="Text_20_body"><draw:frame draw:style-name="media" draw:name="4" text:anchor-type="as-char" draw:z-index="4" svg:width="15.372291666667cm" svg:height="12.144375cm"><draw:image xlink:href="Pictures/00317f7bbfc53fad3092f1e87dcbb524.jpg" xlink:type="simple" xlink:show="embed" xlink:actuate="onLoad"/></draw:frame></text:p>
      <text:h text:style-name="Heading_20_1" text:outline-level="1"><text:bookmark-start text:name="__RefHeading___configuration_2"/><text:bookmark-start text:name="configuration"/>Configuration<text:bookmark-end text:name="__RefHeading___configuration_2"/><text:bookmark-end text:name="configuration"/></text:h>
      <text:p text:style-name="Text_20_body">Il est ici nécessaire de préciser :</text:p>
      <text:p text:style-name="Text_20_body">L'url</text:p>
      <text:p text:style-name="Text_20_body">Le type de serveur</text:p>
      <text:p text:style-name="Text_20_body">Le login ainsi que le mot de passe</text:p>
      <text:p text:style-name="Text_20_body">L'authentification au démarrage du système </text:p>
      <text:p text:style-name="Text_20_body"><draw:frame draw:style-name="media" draw:name="5" text:anchor-type="as-char" draw:z-index="5" svg:width="20.902083333333cm" style:rel-width="100%" svg:height="15.266458333333cm" style:rel-height="scale"><draw:image xlink:href="Pictures/2246dd9fff40c252ee059e80ffeac9ef.jpg" xlink:type="simple" xlink:show="embed" xlink:actuate="onLoad"/></draw:frame></text:p>
      <text:p text:style-name="Text_20_body">Dans les options avancées, il est nécessaire de sélectionner l'encodage <text:span text:style-name="Strong_20_Emphasis">UTF-8</text:span></text:p>
      <text:p text:style-name="Text_20_body"><draw:frame draw:style-name="media" draw:name="6" text:anchor-type="as-char" draw:z-index="6" svg:width="18.970625cm" style:rel-width="100%" svg:height="14.340416666667cm" style:rel-height="scale"><draw:image xlink:href="Pictures/0ba1f32adbd1344d96867e14300a629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netdrive_7</dc:title>
  </office:meta>
</office:document-meta>
</file>