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c72aabd31aee7087b1e8ffaae7b552.jpg"/>
  <manifest:file-entry manifest:media-type="image/jpeg" manifest:full-path="Pictures/4cf94384c2716d272c208ed7cc478467.jpg"/>
  <manifest:file-entry manifest:media-type="image/jpeg" manifest:full-path="Pictures/5be4a15b8522c02cff1eafe4bace9547.jpg"/>
  <manifest:file-entry manifest:media-type="image/jpeg" manifest:full-path="Pictures/219d86bf7983d380c258b53de6da393b.jpg"/>
  <manifest:file-entry manifest:media-type="image/jpeg" manifest:full-path="Pictures/f89144eaea63f95300d87c4183cf144b.jpg"/>
  <manifest:file-entry manifest:media-type="image/jpeg" manifest:full-path="Pictures/6609c2e912f76ad4fa86818fc26f2026.jpg"/>
  <manifest:file-entry manifest:media-type="image/jpeg" manifest:full-path="Pictures/897df04f6e0e588a5af9571ae24693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netdrive_xp"/><text:bookmark-start text:name="__RefHeading___installation_1"/><text:bookmark-start text:name="installation"/>Installation<text:bookmark-end text:name="__RefHeading___installation_1"/><text:bookmark-end text:name="installation"/></text:h>
      <text:p text:style-name="Text_20_body"><draw:frame draw:style-name="media" draw:name="0" text:anchor-type="as-char" draw:z-index="0" svg:width="16.430625cm" svg:height="12.3825cm"><draw:image xlink:href="Pictures/65c72aabd31aee7087b1e8ffaae7b552.jpg" xlink:type="simple" xlink:show="embed" xlink:actuate="onLoad"/></draw:frame></text:p>
      <text:p text:style-name="Text_20_body"><draw:frame draw:style-name="media" draw:name="1" text:anchor-type="as-char" draw:z-index="1" svg:width="15.848541666667cm" svg:height="12.276666666667cm"><draw:image xlink:href="Pictures/4cf94384c2716d272c208ed7cc478467.jpg" xlink:type="simple" xlink:show="embed" xlink:actuate="onLoad"/></draw:frame></text:p>
      <text:p text:style-name="Text_20_body"><draw:frame draw:style-name="media" draw:name="2" text:anchor-type="as-char" draw:z-index="2" svg:width="16.113125cm" svg:height="13.705416666667cm"><draw:image xlink:href="Pictures/5be4a15b8522c02cff1eafe4bace9547.jpg" xlink:type="simple" xlink:show="embed" xlink:actuate="onLoad"/></draw:frame></text:p>
      <text:p text:style-name="Text_20_body"><draw:frame draw:style-name="media" draw:name="3" text:anchor-type="as-char" draw:z-index="3" svg:width="15.08125cm" svg:height="11.826875cm"><draw:image xlink:href="Pictures/219d86bf7983d380c258b53de6da393b.jpg" xlink:type="simple" xlink:show="embed" xlink:actuate="onLoad"/></draw:frame></text:p>
      <text:p text:style-name="Text_20_body"><draw:frame draw:style-name="media" draw:name="4" text:anchor-type="as-char" draw:z-index="4" svg:width="15.848541666667cm" svg:height="12.726458333333cm"><draw:image xlink:href="Pictures/f89144eaea63f95300d87c4183cf144b.jpg" xlink:type="simple" xlink:show="embed" xlink:actuate="onLoad"/></draw:frame></text:p>
      <text:h text:style-name="Heading_20_1" text:outline-level="1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Il est ici nécessaire de préciser l'url</text:p>
      <text:p text:style-name="Text_20_body">Le type de serveur</text:p>
      <text:p text:style-name="Text_20_body">Le login ainsi que le mot de passe</text:p>
      <text:p text:style-name="Text_20_body">L'authentification au démarrage du système</text:p>
      <text:p text:style-name="Text_20_body"><draw:frame draw:style-name="media" draw:name="5" text:anchor-type="as-char" draw:z-index="5" svg:width="19.499791666667cm" style:rel-width="100%" svg:height="14.472708333333cm" style:rel-height="scale"><draw:image xlink:href="Pictures/6609c2e912f76ad4fa86818fc26f2026.jpg" xlink:type="simple" xlink:show="embed" xlink:actuate="onLoad"/></draw:frame></text:p>
      <text:p text:style-name="Text_20_body">Dans les options avancées, il est nécessaire de sélectionner l'encodage <text:span text:style-name="Strong_20_Emphasis">UTF-8</text:span></text:p>
      <text:p text:style-name="Text_20_body"><draw:frame draw:style-name="media" draw:name="6" text:anchor-type="as-char" draw:z-index="6" svg:width="19.632083333333cm" style:rel-width="100%" svg:height="14.366875cm" style:rel-height="scale"><draw:image xlink:href="Pictures/897df04f6e0e588a5af9571ae24693d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netdrive_xp</dc:title>
  </office:meta>
</office:document-meta>
</file>