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de02724519dc5f1b8d190d8d2035f6.png"/>
  <manifest:file-entry manifest:media-type="image/png" manifest:full-path="Pictures/83ede33d400b6e900fa2238ccfdb5915.png"/>
  <manifest:file-entry manifest:media-type="image/png" manifest:full-path="Pictures/bea9a3f7faeaa6b6c706083f18bddab7.png"/>
  <manifest:file-entry manifest:media-type="image/png" manifest:full-path="Pictures/895d916c719fa111e09d710fed40b200.png"/>
  <manifest:file-entry manifest:media-type="image/png" manifest:full-path="Pictures/cfda9be0aae43c4100ed38f097dcebd8.png"/>
  <manifest:file-entry manifest:media-type="image/png" manifest:full-path="Pictures/7775d5aed63fa75cd02b5eca502fa4dd.png"/>
  <manifest:file-entry manifest:media-type="image/png" manifest:full-path="Pictures/23db68bc234d57aece73e939d6313d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owncloud"/><text:bookmark-start text:name="__RefHeading___configuration-de-owncloud_1"/><text:bookmark-start text:name="configuration-de-owncloud"/>Configuration de Owncloud<text:bookmark-end text:name="__RefHeading___configuration-de-owncloud_1"/><text:bookmark-end text:name="configuration-de-owncloud"/></text:h>
      <text:p text:style-name="Text_20_body">Bouton droit sur l'icone <text:span text:style-name="Strong_20_Emphasis">Owncloud</text:span> dans la barre des tâches puis <text:span text:style-name="Strong_20_Emphasis">Configurer</text:span>.</text:p>
      <text:p text:style-name="Text_20_body"><draw:frame draw:style-name="media" draw:name="0" text:anchor-type="as-char" draw:z-index="0" svg:width="8.3079166666667cm" svg:height="9.6308333333333cm"><draw:image xlink:href="Pictures/63de02724519dc5f1b8d190d8d2035f6.png" xlink:type="simple" xlink:show="embed" xlink:actuate="onLoad"/></draw:frame></text:p>
      <text:p text:style-name="Text_20_body">Saisir l'adresse du serveur, le nom d'utilsateur et le monde de passe, si besoin décocher <text:span text:style-name="Strong_20_Emphasis">Utiliser une connexion sécurisée</text:span>.</text:p>
      <text:p text:style-name="Text_20_body"><draw:frame draw:style-name="media" draw:name="1" text:anchor-type="as-char" draw:z-index="1" svg:width="14.975416666667cm" svg:height="11.853333333333cm"><draw:image xlink:href="Pictures/83ede33d400b6e900fa2238ccfdb5915.png" xlink:type="simple" xlink:show="embed" xlink:actuate="onLoad"/></draw:frame></text:p>
      <text:p text:style-name="Text_20_body">Cet écran indique le résultat de la connexion.</text:p>
      <text:p text:style-name="Text_20_body"><draw:frame draw:style-name="media" draw:name="2" text:anchor-type="as-char" draw:z-index="2" svg:width="15.028333333333cm" svg:height="12.170833333333cm"><draw:image xlink:href="Pictures/bea9a3f7faeaa6b6c706083f18bddab7.png" xlink:type="simple" xlink:show="embed" xlink:actuate="onLoad"/></draw:frame></text:p>
      <text:p text:style-name="Text_20_body">Bouton droit sur l'icone <text:span text:style-name="Strong_20_Emphasis">Owncloud</text:span> dans la barre des tâches puis <text:span text:style-name="Strong_20_Emphasis">Consulter l'état</text:span>.</text:p>
      <text:p text:style-name="Text_20_body"><draw:frame draw:style-name="media" draw:name="3" text:anchor-type="as-char" draw:z-index="3" svg:width="8.41375cm" svg:height="10.900833333333cm"><draw:image xlink:href="Pictures/895d916c719fa111e09d710fed40b200.png" xlink:type="simple" xlink:show="embed" xlink:actuate="onLoad"/></draw:frame></text:p>
      <text:p text:style-name="Text_20_body">Par défaut une entrée <text:span text:style-name="Strong_20_Emphasis">clientsync</text:span> est créé. Cliquer sur <text:span text:style-name="Strong_20_Emphasis">Ajouter une synchronisation</text:span>.</text:p>
      <text:p text:style-name="Text_20_body"><draw:frame draw:style-name="media" draw:name="4" text:anchor-type="as-char" draw:z-index="4" svg:width="16.298333333333cm" svg:height="10.63625cm"><draw:image xlink:href="Pictures/cfda9be0aae43c4100ed38f097dcebd8.png" xlink:type="simple" xlink:show="embed" xlink:actuate="onLoad"/></draw:frame></text:p>
      <text:p text:style-name="Text_20_body">Choisir le dossier <text:span text:style-name="Strong_20_Emphasis">local</text:span>.</text:p>
      <text:p text:style-name="Text_20_body"><draw:frame draw:style-name="media" draw:name="5" text:anchor-type="as-char" draw:z-index="5" svg:width="17.092083333333cm" style:rel-width="100%" svg:height="11.959166666667cm" style:rel-height="scale"><draw:image xlink:href="Pictures/7775d5aed63fa75cd02b5eca502fa4dd.png" xlink:type="simple" xlink:show="embed" xlink:actuate="onLoad"/></draw:frame></text:p>
      <text:p text:style-name="Text_20_body">Choisir le dossier <text:span text:style-name="Strong_20_Emphasis">distant</text:span>.</text:p>
      <text:p text:style-name="Text_20_body"><draw:frame draw:style-name="media" draw:name="6" text:anchor-type="as-char" draw:z-index="6" svg:width="16.457083333333cm" svg:height="13.97cm"><draw:image xlink:href="Pictures/23db68bc234d57aece73e939d6313d2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vers:owncloud</dc:title>
  </office:meta>
</office:document-meta>
</file>