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vnc"/><text:bookmark-start text:name="__RefHeading___prise-de-controle_1"/><text:bookmark-start text:name="prise-de-controle"/>Prise de contrôle<text:bookmark-end text:name="__RefHeading___prise-de-controle_1"/><text:bookmark-end text:name="prise-de-controle"/></text:h>
      <text:p text:style-name="Text_20_body">Configurer les paramètres de l'outil de prise de contrôle.</text:p>
      <text:h text:style-name="Heading_20_2" text:outline-level="2"><text:bookmark-start text:name="__RefHeading___configurer-le-programme_2"/><text:bookmark-start text:name="configurer-le-programme"/>Configurer le programme<text:bookmark-end text:name="__RefHeading___configurer-le-programme_2"/><text:bookmark-end text:name="configurer-le-programme"/></text:h>
      <text:p text:style-name="Text_20_body">Après avoir installé le logiciel de prise de contrôle, il est nécessaire de modifier sa configuration.</text:p>
      <text:p text:style-name="Text_20_body">Bouton droit sur l'icone dans la barre des tâches &gt; Propriétés</text:p>
      <text:p text:style-name="Text_20_body"><draw:frame draw:style-name="media" draw:name="0" text:anchor-type="as-char" draw:z-index="0" svg:width="" svg:rel-width="100%" svg:height="0cm"><draw:image xlink:href="/var/www/emisfr.com/httpdocs/doc/data/media/divers/vnc01.jpg" xlink:type="simple" xlink:show="embed" xlink:actuate="onLoad"/></draw:frame></text:p>
      <text:p text:style-name="Text_20_body">Modifier les informations suivantes :</text:p>
      <text:list text:style-name="Numbering_20_1" text:continue-numbering="false">
        <text:list-item>
          <text:p text:style-name="Numbering_20_1_Content_First"> Cocher “Display Query Window”</text:p>
        </text:list-item>
        <text:list-item>
          <text:p text:style-name="Numbering_20_1_Content"> Timeout : 1s</text:p>
        </text:list-item>
        <text:list-item>
          <text:p text:style-name="Numbering_20_1_Content"> Default action : Accept</text:p>
        </text:list-item>
        <text:list-item>
          <text:p text:style-name="Numbering_20_1_Content_Last"> VNC Password : lemotdepasse</text:p>
        </text:list-item>
      </text:list>
      <text:p text:style-name="Text_20_body"><draw:frame draw:style-name="media" draw:name="1" text:anchor-type="as-char" draw:z-index="1" svg:width="" svg:rel-width="100%" svg:height="0cm"><draw:image xlink:href="/var/www/emisfr.com/httpdocs/doc/data/media/divers/vnc0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vnc</dc:title>
  </office:meta>
</office:document-meta>
</file>