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18a4b1ba1faf4a22cd993db83f0e30.png"/>
  <manifest:file-entry manifest:media-type="image/png" manifest:full-path="Pictures/85f6449f30a39db90f33b7024ec982bb.png"/>
  <manifest:file-entry manifest:media-type="image/png" manifest:full-path="Pictures/da5ceb7c0cc26a5c06f3077227d1cd82.png"/>
  <manifest:file-entry manifest:media-type="image/png" manifest:full-path="Pictures/64eefa94b3821d17effa0f20ccc28c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webdav_mac"/><text:bookmark-start text:name="__RefHeading___acces-webdav_1"/><text:bookmark-start text:name="acces-webdav"/>Accès Webdav<text:bookmark-end text:name="__RefHeading___acces-webdav_1"/><text:bookmark-end text:name="acces-webdav"/></text:h>
      <text:p text:style-name="Text_20_body">Depuis le Finder, cliquer sur “Aller” puis “Se connecter à un serveur…”</text:p>
      <text:p text:style-name="Text_20_body">Vous pouvez utiliser le raccourci <draw:frame draw:style-name="media" draw:name="0" text:anchor-type="as-char" draw:z-index="0" svg:width="1.7197916666667cm" svg:height="1.1377083333333cm"><draw:image xlink:href="Pictures/ec18a4b1ba1faf4a22cd993db83f0e30.png" xlink:type="simple" xlink:show="embed" xlink:actuate="onLoad"/></draw:frame> + K</text:p>
      <text:p text:style-name="Text_20_body">Entrer l'adresse du serveur (avec éventuellement le chemin).
Cliquer sur “Se connecter”.</text:p>
      <text:p text:style-name="Text_20_body"><draw:frame draw:style-name="media" draw:name="1" text:anchor-type="as-char" draw:z-index="1" svg:width="11.535833333333cm" svg:height="7.4877083333333cm"><draw:image xlink:href="Pictures/85f6449f30a39db90f33b7024ec982bb.png" xlink:type="simple" xlink:show="embed" xlink:actuate="onLoad"/></draw:frame></text:p>
      <text:p text:style-name="Text_20_body">Saisir le nom d'utilisateur et le mot de passe.</text:p>
      <text:p text:style-name="Text_20_body"><draw:frame draw:style-name="media" draw:name="2" text:anchor-type="as-char" draw:z-index="2" svg:width="8.5460416666667cm" svg:height="7.5935416666667cm"><draw:image xlink:href="Pictures/da5ceb7c0cc26a5c06f3077227d1cd82.png" xlink:type="simple" xlink:show="embed" xlink:actuate="onLoad"/></draw:frame></text:p>
      <text:p text:style-name="Text_20_body">Une fois connecté, vous avez accès à votre espace.</text:p>
      <text:p text:style-name="Text_20_body"><draw:frame draw:style-name="media" draw:name="3" text:anchor-type="as-char" draw:z-index="3" svg:width="12.805833333333cm" svg:height="7.4347916666667cm"><draw:image xlink:href="Pictures/64eefa94b3821d17effa0f20ccc28c3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ivers:webdav_mac</dc:title>
  </office:meta>
</office:document-meta>
</file>