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684d9fcf96eb7cf33ffc9cc6731fdc8.jpg"/>
  <manifest:file-entry manifest:media-type="image/jpeg" manifest:full-path="Pictures/88437e7e418604fc38b977a2de527f53.jpg"/>
  <manifest:file-entry manifest:media-type="image/jpeg" manifest:full-path="Pictures/64c5291a77b2d11e78e3580ffd572b0b.jpg"/>
  <manifest:file-entry manifest:media-type="image/jpeg" manifest:full-path="Pictures/55707304726347f1790ea3d14bc284bb.jpg"/>
  <manifest:file-entry manifest:media-type="image/jpeg" manifest:full-path="Pictures/fc60fc31dbcd313abd66c26d1afda992.jpg"/>
  <manifest:file-entry manifest:media-type="image/jpeg" manifest:full-path="Pictures/d1d94b21b7cb1c9ad8b4e4e240a94d45.jpg"/>
  <manifest:file-entry manifest:media-type="image/jpeg" manifest:full-path="Pictures/312d29150db8cdb3ae81258f1422bdd6.jpg"/>
  <manifest:file-entry manifest:media-type="image/jpeg" manifest:full-path="Pictures/f036b0e125c4f508b6fda5078b2733b0.jpg"/>
  <manifest:file-entry manifest:media-type="image/jpeg" manifest:full-path="Pictures/a521f5e286bb7a780e39b513ccb4baf9.jpg"/>
  <manifest:file-entry manifest:media-type="image/jpeg" manifest:full-path="Pictures/1800dffd85cc2b5271d3b0729370ce58.jpg"/>
  <manifest:file-entry manifest:media-type="image/jpeg" manifest:full-path="Pictures/d75fe27e6e7b322718e8775c6e38005a.jpg"/>
  <manifest:file-entry manifest:media-type="image/jpeg" manifest:full-path="Pictures/bccbb14e738cdfbabf51e2f043499363.jpg"/>
  <manifest:file-entry manifest:media-type="image/jpeg" manifest:full-path="Pictures/f6ebc3ffe8f672f56851f86cb4f8be04.jpg"/>
  <manifest:file-entry manifest:media-type="image/jpeg" manifest:full-path="Pictures/1560f88bf90d8cec4973403561e9c9c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vers:word"/><text:bookmark-start text:name="__RefHeading___publipostage-sous-word_1"/><text:bookmark-start text:name="publipostage-sous-word"/>Publipostage sous Word<text:bookmark-end text:name="__RefHeading___publipostage-sous-word_1"/><text:bookmark-end text:name="publipostage-sous-word"/></text:h>
      <text:p text:style-name="Text_20_body">Utilisation d'un pack office 2010.</text:p>
      <text:h text:style-name="Heading_20_4" text:outline-level="4"><text:bookmark-start text:name="__RefHeading___lettres_2"/><text:bookmark-start text:name="lettres"/>Lettres<text:bookmark-end text:name="__RefHeading___lettres_2"/><text:bookmark-end text:name="lettres"/></text:h>
      <text:h text:style-name="Heading_20_5" text:outline-level="5"><text:bookmark-start text:name="__RefHeading___creer-une-base-de-donnees-avec-excel_3"/><text:bookmark-start text:name="creer-une-base-de-donnees-avec-excel"/>Créer une base de données avec Excel<text:bookmark-end text:name="__RefHeading___creer-une-base-de-donnees-avec-excel_3"/><text:bookmark-end text:name="creer-une-base-de-donnees-avec-excel"/></text:h>
      <text:p text:style-name="Text_20_body">Il faut d'abord créer une base excel avec les éléments que l'on utilisera pour le publipostage.</text:p>
      <text:p text:style-name="Text_20_body"><draw:frame draw:style-name="media" draw:name="0" text:anchor-type="as-char" draw:z-index="0" svg:width="29.712708333333cm" style:rel-width="100%" svg:height="8.89cm" style:rel-height="scale"><draw:image xlink:href="Pictures/1684d9fcf96eb7cf33ffc9cc6731fdc8.jpg" xlink:type="simple" xlink:show="embed" xlink:actuate="onLoad"/></draw:frame></text:p>
      <text:p text:style-name="Text_20_body">Sauvegarder ce fichier, par exemple sous publipostage.xlsx</text:p>
      <text:h text:style-name="Heading_20_5" text:outline-level="5"><text:bookmark-start text:name="__RefHeading___creer-une-lettre-type-sous-word_4"/><text:bookmark-start text:name="creer-une-lettre-type-sous-word"/>Créer une lettre type sous word<text:bookmark-end text:name="__RefHeading___creer-une-lettre-type-sous-word_4"/><text:bookmark-end text:name="creer-une-lettre-type-sous-word"/></text:h>
      <text:p text:style-name="Text_20_body">Dans Word, créer une lettre type, avec les champs qui seront remplacés (ici matérialisé par [nomVariable]) afin d'en connaitre les emplacements. </text:p>
      <text:p text:style-name="Text_20_body"><draw:frame draw:style-name="media" draw:name="1" text:anchor-type="as-char" draw:z-index="1" svg:width="16.060208333333cm" svg:height="15.875cm"><draw:image xlink:href="Pictures/88437e7e418604fc38b977a2de527f53.jpg" xlink:type="simple" xlink:show="embed" xlink:actuate="onLoad"/></draw:frame></text:p>
      <text:p text:style-name="Text_20_body">Après enregistrement du fichier, aller dans l'onglet publipostage &gt; Démarrer la fusion et le publipostage &gt; Lettres. </text:p>
      <text:p text:style-name="Text_20_body"><draw:frame draw:style-name="media" draw:name="2" text:anchor-type="as-char" draw:z-index="2" svg:width="20.79625cm" style:rel-width="100%" svg:height="13.070416666667cm" style:rel-height="scale"><draw:image xlink:href="Pictures/64c5291a77b2d11e78e3580ffd572b0b.jpg" xlink:type="simple" xlink:show="embed" xlink:actuate="onLoad"/></draw:frame></text:p>
      <text:p text:style-name="Text_20_body">Dans le même chemin, cliquez ensuite sur le lien tout en bas : Assistant Fusion et publipostage pas à pas… <text:line-break/>
Un onglet sur la droite apparait alors. </text:p>
      <text:p text:style-name="Text_20_body">Etape 1 sur 6 : Sélection du type de document. <text:line-break/>
S'assurer que Lettres est coché en dessous de <text:span text:style-name="Source_20_Text">Sur quel type de document travaillez-vous?</text:span> <text:line-break/></text:p>
      <text:p text:style-name="Text_20_body">Passer à l'étape suivante : Sélection du document de base. <text:line-break/>
Cocher Utiliser le document actuel.</text:p>
      <text:p text:style-name="Text_20_body"><draw:frame draw:style-name="media" draw:name="3" text:anchor-type="as-char" draw:z-index="3" svg:width="8.0433333333333cm" svg:height="22.172083333333cm"><draw:image xlink:href="Pictures/55707304726347f1790ea3d14bc284bb.jpg" xlink:type="simple" xlink:show="embed" xlink:actuate="onLoad"/></draw:frame></text:p>
      <text:p text:style-name="Text_20_body">Étape suivante : Sélection des destinataires : cochez utilisation d'une liste existante. <text:line-break/>
Dans Parcourir, sélectionner alors le fichier excel précédemment créé, ici publipostage.xlsx <text:line-break/>
Une fenêtre s'affiche alors pour sélectionner le bon sheet. (ici Feuil1)</text:p>
      <text:p text:style-name="Text_20_body"><draw:frame draw:style-name="media" draw:name="4" text:anchor-type="as-char" draw:z-index="4" svg:width="21.510625cm" style:rel-width="100%" svg:height="15.875cm" style:rel-height="scale"><draw:image xlink:href="Pictures/fc60fc31dbcd313abd66c26d1afda992.jpg" xlink:type="simple" xlink:show="embed" xlink:actuate="onLoad"/></draw:frame></text:p>
      <text:p text:style-name="Text_20_body">Word détecte automatiquement les champs et les informations sur les destinataires de votre tableau Excel. <text:line-break/>
Cliquez sur le bouton OK. </text:p>
      <text:p text:style-name="Text_20_body"><draw:frame draw:style-name="media" draw:name="5" text:anchor-type="as-char" draw:z-index="5" svg:width="17.30375cm" style:rel-width="100%" svg:height="13.0175cm" style:rel-height="scale"><draw:image xlink:href="Pictures/d1d94b21b7cb1c9ad8b4e4e240a94d45.jpg" xlink:type="simple" xlink:show="embed" xlink:actuate="onLoad"/></draw:frame></text:p>
      <text:p text:style-name="Text_20_body">On doit maintenant rajouter les champs de fusion. Pour cela, toujours dans l'onglet publipostage, cliquez sur <text:span text:style-name="Source_20_Text">Insérer un champ de fusion</text:span>. <text:line-break/>
La liste des colonnes excel (ligne 1) apparait alors</text:p>
      <text:p text:style-name="Text_20_body"><draw:frame draw:style-name="media" draw:name="6" text:anchor-type="as-char" draw:z-index="6" svg:width="26.458333333333cm" style:rel-width="100%" svg:height="10.027708333333cm" style:rel-height="scale"><draw:image xlink:href="Pictures/312d29150db8cdb3ae81258f1422bdd6.jpg" xlink:type="simple" xlink:show="embed" xlink:actuate="onLoad"/></draw:frame></text:p>
      <text:p text:style-name="Text_20_body">Sur notre lettre, remplacer alors les champs [NomVariable] par le champ correspondant dans le menu Insérer un champ de fusion. Notre document ressemble désormais à cela : </text:p>
      <text:p text:style-name="Text_20_body"><draw:frame draw:style-name="media" draw:name="7" text:anchor-type="as-char" draw:z-index="7" svg:width="16.642291666667cm" svg:height="15.875cm"><draw:image xlink:href="Pictures/f036b0e125c4f508b6fda5078b2733b0.jpg" xlink:type="simple" xlink:show="embed" xlink:actuate="onLoad"/></draw:frame></text:p>
      <text:p text:style-name="Text_20_body">Retourner sur l'onglet de droite et aller à l'étape 5 (l'étape 4 consiste à écrire la lettre, or celle-ci est déjà faite) <text:span text:style-name="Source_20_Text">Aperçu de vos lettres</text:span></text:p>
      <text:p text:style-name="Text_20_body">Cette étape, comme son nom l'indique, permet d'avoir un aperçu des lettres avec les variables remplacés par leur valeur. <text:line-break/>
Dans le menu, des flèches sont alors disponible pour voir les différents lettres (flèches également disponible dans l'onglet de droite)</text:p>
      <text:p text:style-name="Text_20_body"><draw:frame draw:style-name="media" draw:name="8" text:anchor-type="as-char" draw:z-index="8" svg:width="36.247916666667cm" style:rel-width="100%" svg:height="25.267708333333cm" style:rel-height="scale"><draw:image xlink:href="Pictures/a521f5e286bb7a780e39b513ccb4baf9.jpg" xlink:type="simple" xlink:show="embed" xlink:actuate="onLoad"/></draw:frame></text:p>
      <text:p text:style-name="Text_20_body">Dernière étape : Fin de la fusion. <text:line-break/>
Il est alors possible d'imprimer les lettres, mais également de les modifier. <text:line-break/>
Pour cela, cliquez sur <text:span text:style-name="Source_20_Text">Modifier les lettres individuelles…</text:span> <text:line-break/>
Une fenêtre s'ouvre, permettant de sélectionner les lettres à modifier. En cliquant sur Ok, un nouveau document s'ouvre alors, avec toutes les lettres les unes à la suite des autres. </text:p>
      <text:h text:style-name="Heading_20_4" text:outline-level="4"><text:bookmark-start text:name="__RefHeading___etiquettes_5"/><text:bookmark-start text:name="etiquettes"/>Étiquettes<text:bookmark-end text:name="__RefHeading___etiquettes_5"/><text:bookmark-end text:name="etiquettes"/></text:h>
      <text:p text:style-name="Text_20_body">Personnalisation des tailles d'étiquettes : <text:line-break/>
Dans Menu Publipostage &gt; Démarrer la fusion et le publipostage &gt; étiquettes. <text:line-break/>
Une fenêtre apparait pour les options des étiquettes. <text:line-break/>
Choisir a4 (portrait) &gt; Nouvelle étiquette… <text:line-break/>
A titre d'exemple : <text:line-break/>
Mettre une référence. (par exemple modèle A4, ce template se retrouvera alors dans Autres/Personnalisées dans la liste Fournisseurs des étiquettes) <text:line-break/>
Marge supérieure : 2cm <text:line-break/>
Marge latérale : 1cm <text:line-break/>
Pas vertical : 5cm <text:line-break/>
Pas horizontal : 10cm <text:line-break/>
Hauteur d'étiquette : 4cm <text:line-break/>
Largeur d'étiquette : 9,5 cm <text:line-break/>
Nbre d'étiquettes (horiz.) : 2 <text:line-break/>
Nbre d'étiquettes (vert.) : 5 <text:line-break/>
Taille de la page : A4 (210 x 297mm) <text:line-break/></text:p>
      <text:p text:style-name="Text_20_body">S'il n y a pas les marges visibles, aller dans l'onglet Disposition &gt; Afficher le quadrillage <text:line-break/>
Ouvrir l'onglet Fusion et publipostage (Onglet Publipostage &gt; Démarrer la fusion et le publipostage &gt; Assistant Fusion et publipostage pas à pas…) <text:line-break/>
Après avoir choisi votre liste (fichier excel) des «Enregistrement Suivant» apparaitront sur toutes les étiquettes, excepté la première.</text:p>
      <text:p text:style-name="Text_20_body"><draw:frame draw:style-name="media" draw:name="9" text:anchor-type="as-char" draw:z-index="9" svg:width="15.901458333333cm" svg:height="13.229166666667cm"><draw:image xlink:href="Pictures/1800dffd85cc2b5271d3b0729370ce58.jpg" xlink:type="simple" xlink:show="embed" xlink:actuate="onLoad"/></draw:frame></text:p>
      <text:p text:style-name="Text_20_body">La première étiquette sert alors de modèle. Vous pouvez soit mettre les champs comme précédemment (donc dans l'onglet publipostage &gt; Insérer un champ de fusion et sélectionner les champs qui nous intéressent) soit utiliser le lien <text:span text:style-name="Source_20_Text">Bloc d'adresse..</text:span> sur l'onglet de droite, à l'étape 4. 
Une fenêtre s'ouvre alors, permettant de configurer le format de l'adresse du destinataire :</text:p>
      <text:p text:style-name="Text_20_body"><draw:frame draw:style-name="media" draw:name="10" text:anchor-type="as-char" draw:z-index="10" svg:width="18.415cm" style:rel-width="100%" svg:height="9.763125cm" style:rel-height="scale"><draw:image xlink:href="Pictures/d75fe27e6e7b322718e8775c6e38005a.jpg" xlink:type="simple" xlink:show="embed" xlink:actuate="onLoad"/></draw:frame></text:p>
      <text:p text:style-name="Text_20_body">Si les champs ne sont pas ceux voulus, on peut alors cliquer sur <text:span text:style-name="Source_20_Text">Faire correspondre les champs..</text:span></text:p>
      <text:p text:style-name="Text_20_body"><draw:frame draw:style-name="media" draw:name="11" text:anchor-type="as-char" draw:z-index="11" svg:width="19.288125cm" style:rel-width="100%" svg:height="13.17625cm" style:rel-height="scale"><draw:image xlink:href="Pictures/bccbb14e738cdfbabf51e2f043499363.jpg" xlink:type="simple" xlink:show="embed" xlink:actuate="onLoad"/></draw:frame></text:p>
      <text:p text:style-name="Text_20_body">Ici, comme on a une colonne libellé qui regroupe le titre, nom et prénom, on fait alors correspondre titre avec libellé. <text:line-break/>
Cliquez deux fois sur Ok, un «BlocAdresse» apparait alors sur la première étiquette. <text:line-break/></text:p>
      <text:p text:style-name="Text_20_body">On souhaite également avoir un rectangle aux bords arrondis sur les étiquettes. <text:line-break/>
Aller dans l'onglet Insertion &gt; formes. Dans rectangle, sélectionner le rectangle aux bords arrondis.
Créer le rectangle aux dimensions voulus. <text:line-break/>
Dans styles de formes, sélectionner alors le premier rectangle (avec un contour noir uniquement) et dans contour de forme &gt; épaisseur &gt; 1/2 pt.</text:p>
      <text:p text:style-name="Text_20_body"><draw:frame draw:style-name="media" draw:name="12" text:anchor-type="as-char" draw:z-index="12" svg:width="24.024166666667cm" style:rel-width="100%" svg:height="14.76375cm" style:rel-height="scale"><draw:image xlink:href="Pictures/f6ebc3ffe8f672f56851f86cb4f8be04.jpg" xlink:type="simple" xlink:show="embed" xlink:actuate="onLoad"/></draw:frame></text:p>
      <text:p text:style-name="Text_20_body">Ne pas oublier de faire un clic droit sur le rectangle &gt; <text:span text:style-name="Source_20_Text">Mettre à l'arrière-plan &gt; Texte au-dessus</text:span> <text:line-break/></text:p>
      <text:p text:style-name="Text_20_body">Aller sur l'onglet de droite, et cliquez alors sur <text:span text:style-name="Source_20_Text">Mise à jour de toutes les étiquettes</text:span> en dessous de <text:span text:style-name="Source_20_Text">Réplication des étiquettes</text:span>. </text:p>
      <text:p text:style-name="Text_20_body">Le rectangle arrondi, ainsi que le «BlocAdresse&gt; se retrouvent alors dans toutes les autres étiquettes. </text:p>
      <text:p text:style-name="Text_20_body"><draw:frame draw:style-name="media" draw:name="13" text:anchor-type="as-char" draw:z-index="13" svg:width="32.146875cm" style:rel-width="100%" svg:height="17.012708333333cm" style:rel-height="scale"><draw:image xlink:href="Pictures/1560f88bf90d8cec4973403561e9c9cc.jpg" xlink:type="simple" xlink:show="embed" xlink:actuate="onLoad"/></draw:frame></text:p>
      <text:p text:style-name="Text_20_body">La suite est alors identiques au publipostage de lettres <text:line-break/>
Aperçu des lettres à l'étape 5, fin de fusion à l'étape 6, qui permet d'imprimer toutes les étiquettes ou de les modifier individuellement en ouvrant un nouveau fichier avec toutes les étiquettes à la suite des autre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ivers:word</dc:title>
  </office:meta>
</office:document-meta>
</file>