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4c2553370901538c85e50fdf254acfa.png"/>
  <manifest:file-entry manifest:media-type="image/png" manifest:full-path="Pictures/4659049b4edc76280cd0e11a1e766096.png"/>
  <manifest:file-entry manifest:media-type="image/png" manifest:full-path="Pictures/549f04729f73b17938dcfe6cd7506d54.png"/>
  <manifest:file-entry manifest:media-type="image/png" manifest:full-path="Pictures/a92b6dacff631344b40aec93f71ffa97.png"/>
  <manifest:file-entry manifest:media-type="image/png" manifest:full-path="Pictures/2cfbde2d91d22cbf9ae3ecd166718762.png"/>
  <manifest:file-entry manifest:media-type="image/png" manifest:full-path="Pictures/26ff687ed9ceca10ecb48d161fbcb358.png"/>
  <manifest:file-entry manifest:media-type="image/png" manifest:full-path="Pictures/e7b202603d32652b87ea4c0c71c602b6.png"/>
  <manifest:file-entry manifest:media-type="image/png" manifest:full-path="Pictures/7b3371f30d3edb5518f85c4afa7ce30c.png"/>
  <manifest:file-entry manifest:media-type="image/png" manifest:full-path="Pictures/f4e2b635c14bab9b5a15082562e55bb8.png"/>
  <manifest:file-entry manifest:media-type="image/png" manifest:full-path="Pictures/fb7e8806e33645215b959b6d7f527181.png"/>
  <manifest:file-entry manifest:media-type="image/png" manifest:full-path="Pictures/7e5b02099d36944b1fdb0fb5d77c3170.png"/>
  <manifest:file-entry manifest:media-type="image/png" manifest:full-path="Pictures/b32bd89c47dd47c5bd7f2af18bba6e62.png"/>
  <manifest:file-entry manifest:media-type="image/png" manifest:full-path="Pictures/fa4095bef988c61aaa5386bce5ce88ae.png"/>
  <manifest:file-entry manifest:media-type="image/png" manifest:full-path="Pictures/3f193122ff94026b3538d25605a905ab.png"/>
  <manifest:file-entry manifest:media-type="image/png" manifest:full-path="Pictures/7ecc75ed00d69a813c8e378405a92a57.png"/>
  <manifest:file-entry manifest:media-type="image/png" manifest:full-path="Pictures/1a4c3343f907a39f233a03e8256c597b.png"/>
  <manifest:file-entry manifest:media-type="image/png" manifest:full-path="Pictures/49191042deae942aab99c085b00e7672.png"/>
  <manifest:file-entry manifest:media-type="image/png" manifest:full-path="Pictures/5eff48a7a4039c8804f2c5bcfa5dae7c.png"/>
  <manifest:file-entry manifest:media-type="image/png" manifest:full-path="Pictures/3e963f9242793eb77fc8b64b1a28b882.png"/>
  <manifest:file-entry manifest:media-type="image/png" manifest:full-path="Pictures/f4a9faf26ebd04a94d3aee492e13d15c.png"/>
  <manifest:file-entry manifest:media-type="image/png" manifest:full-path="Pictures/e98945b7ccf905596c255e95331b3d29.png"/>
  <manifest:file-entry manifest:media-type="image/png" manifest:full-path="Pictures/fdf4a0da8a4f68715ed509fd8665dc2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mail:android"/>En cours de rédaction</text:span></text:p>
      <text:h text:style-name="Heading_20_3" text:outline-level="3"><text:bookmark-start text:name="__RefHeading___aller-dans-parametres_1"/><text:bookmark-start text:name="aller-dans-parametres"/>1. Aller dans Paramètres<text:bookmark-end text:name="__RefHeading___aller-dans-parametres_1"/><text:bookmark-end text:name="aller-dans-parametres"/></text:h>
      <text:p text:style-name="Text_20_body">Menu ⇒ Paramètres, onglet Comptes </text:p>
      <text:p text:style-name="Text_20_body"><draw:frame draw:style-name="media" draw:name="0" text:anchor-type="as-char" draw:z-index="0" svg:width="5.2916666666667cm" svg:height="8.8194444444444cm"><draw:image xlink:href="Pictures/74c2553370901538c85e50fdf254acfa.png" xlink:type="simple" xlink:show="embed" xlink:actuate="onLoad"/></draw:frame>
<draw:frame draw:style-name="media" draw:name="1" text:anchor-type="as-char" draw:z-index="1" svg:width="5.2916666666667cm" svg:height="8.8194444444444cm"><draw:image xlink:href="Pictures/4659049b4edc76280cd0e11a1e766096.png" xlink:type="simple" xlink:show="embed" xlink:actuate="onLoad"/></draw:frame>
<draw:frame draw:style-name="media" draw:name="2" text:anchor-type="as-char" draw:z-index="2" svg:width="5.2916666666667cm" svg:height="8.8194444444444cm"><draw:image xlink:href="Pictures/549f04729f73b17938dcfe6cd7506d54.png" xlink:type="simple" xlink:show="embed" xlink:actuate="onLoad"/></draw:frame></text:p>
      <text:h text:style-name="Heading_20_3" text:outline-level="3"><text:bookmark-start text:name="__RefHeading___type-de-compte_2"/><text:bookmark-start text:name="type-de-compte"/>2. Type de compte<text:bookmark-end text:name="__RefHeading___type-de-compte_2"/><text:bookmark-end text:name="type-de-compte"/></text:h>
      <text:p text:style-name="Text_20_body">Ajouter compte ⇒ Sélectionner <text:span text:style-name="Strong_20_Emphasis">IMAP</text:span> dans Type de compte </text:p>
      <text:p text:style-name="Text_20_body">Il est possible qu'avant cet écran, on vous demande de taper les informations suivantes :</text:p>
      <text:list text:style-name="List_20_1" text:continue-numbering="false">
        <text:list-item>
          <text:p text:style-name="List_20_1_Content_First"> Nom d'utilisateur : Votre adresse e-mail complète (Ex.: nom.prenom@domain.tld)</text:p>
        </text:list-item>
        <text:list-item>
          <text:p text:style-name="List_20_1_Content_Last"> Mot de passe : mot de passe du compte e-mail</text:p>
        </text:list-item>
      </text:list>
      <text:p text:style-name="Text_20_body"><draw:frame draw:style-name="media" draw:name="3" text:anchor-type="as-char" draw:z-index="3" svg:width="5.2916666666667cm" svg:height="8.8194444444444cm"><draw:image xlink:href="Pictures/a92b6dacff631344b40aec93f71ffa97.png" xlink:type="simple" xlink:show="embed" xlink:actuate="onLoad"/></draw:frame></text:p>
      <text:h text:style-name="Heading_20_3" text:outline-level="3"><text:bookmark-start text:name="__RefHeading___configuration-du-serveur-smtp_3"/><text:bookmark-start text:name="configuration-du-serveur-smtp"/>3. Configuration du serveur SMTP<text:bookmark-end text:name="__RefHeading___configuration-du-serveur-smtp_3"/><text:bookmark-end text:name="configuration-du-serveur-smtp"/></text:h>
      <text:p text:style-name="Text_20_body">Remplir les informations demandés (généralement le premier serveur est l'imap, donc le port est 143)</text:p>
      <text:list text:style-name="List_20_1" text:continue-numbering="false">
        <text:list-item>
          <text:p text:style-name="LastListParagraph_List_20_1_Content_First"> le serveur : votre nom de domaine précédé de mail (Ex.: mail.domain.tld)</text:p>
        </text:list-item>
      </text:list>
      <text:p text:style-name="Text_20_body"><draw:frame draw:style-name="media" draw:name="4" text:anchor-type="as-char" draw:z-index="4" svg:width="5.2916666666667cm" svg:height="8.8194444444444cm"><draw:image xlink:href="Pictures/2cfbde2d91d22cbf9ae3ecd166718762.png" xlink:type="simple" xlink:show="embed" xlink:actuate="onLoad"/></draw:frame></text:p>
      <text:p text:style-name="Text_20_body">Même chose pour le serveur imap (port 587). Ne pas oublier de cocher connexion obligatoire (ou authentification requise selon le téléphone)</text:p>
      <text:p text:style-name="Text_20_body"><draw:frame draw:style-name="media" draw:name="5" text:anchor-type="as-char" draw:z-index="5" svg:width="5.2916666666667cm" svg:height="8.8194444444444cm"><draw:image xlink:href="Pictures/26ff687ed9ceca10ecb48d161fbcb358.png" xlink:type="simple" xlink:show="embed" xlink:actuate="onLoad"/></draw:frame></text:p>
      <text:p text:style-name="Text_20_body"><draw:frame draw:style-name="media" draw:name="6" text:anchor-type="as-char" draw:z-index="6" svg:width="5.2916666666667cm" svg:height="8.8194444444444cm"><draw:image xlink:href="Pictures/e7b202603d32652b87ea4c0c71c602b6.png" xlink:type="simple" xlink:show="embed" xlink:actuate="onLoad"/></draw:frame>
<draw:frame draw:style-name="media" draw:name="7" text:anchor-type="as-char" draw:z-index="7" svg:width="5.2916666666667cm" svg:height="8.8194444444444cm"><draw:image xlink:href="Pictures/7b3371f30d3edb5518f85c4afa7ce30c.png" xlink:type="simple" xlink:show="embed" xlink:actuate="onLoad"/></draw:frame>
<draw:frame draw:style-name="media" draw:name="8" text:anchor-type="as-char" draw:z-index="8" svg:width="5.2916666666667cm" svg:height="8.8194444444444cm"><draw:image xlink:href="Pictures/f4e2b635c14bab9b5a15082562e55bb8.png" xlink:type="simple" xlink:show="embed" xlink:actuate="onLoad"/></draw:frame>
<draw:frame draw:style-name="media" draw:name="9" text:anchor-type="as-char" draw:z-index="9" svg:width="5.2916666666667cm" svg:height="8.8194444444444cm"><draw:image xlink:href="Pictures/fb7e8806e33645215b959b6d7f527181.png" xlink:type="simple" xlink:show="embed" xlink:actuate="onLoad"/></draw:frame></text:p>
      <text:p text:style-name="Text_20_body"><draw:frame draw:style-name="media" draw:name="10" text:anchor-type="as-char" draw:z-index="10" svg:width="5.2916666666667cm" svg:height="8.8194444444444cm"><draw:image xlink:href="Pictures/7e5b02099d36944b1fdb0fb5d77c3170.png" xlink:type="simple" xlink:show="embed" xlink:actuate="onLoad"/></draw:frame>
<draw:frame draw:style-name="media" draw:name="11" text:anchor-type="as-char" draw:z-index="11" svg:width="5.2916666666667cm" svg:height="8.8194444444444cm"><draw:image xlink:href="Pictures/b32bd89c47dd47c5bd7f2af18bba6e62.png" xlink:type="simple" xlink:show="embed" xlink:actuate="onLoad"/></draw:frame>
<draw:frame draw:style-name="media" draw:name="12" text:anchor-type="as-char" draw:z-index="12" svg:width="5.2916666666667cm" svg:height="8.8194444444444cm"><draw:image xlink:href="Pictures/fa4095bef988c61aaa5386bce5ce88ae.png" xlink:type="simple" xlink:show="embed" xlink:actuate="onLoad"/></draw:frame>
<draw:frame draw:style-name="media" draw:name="13" text:anchor-type="as-char" draw:z-index="13" svg:width="5.2916666666667cm" svg:height="8.8194444444444cm"><draw:image xlink:href="Pictures/3f193122ff94026b3538d25605a905ab.png" xlink:type="simple" xlink:show="embed" xlink:actuate="onLoad"/></draw:frame></text:p>
      <text:p text:style-name="Text_20_body"><draw:frame draw:style-name="media" draw:name="14" text:anchor-type="as-char" draw:z-index="14" svg:width="5.2916666666667cm" svg:height="8.8194444444444cm"><draw:image xlink:href="Pictures/7ecc75ed00d69a813c8e378405a92a57.png" xlink:type="simple" xlink:show="embed" xlink:actuate="onLoad"/></draw:frame>
<draw:frame draw:style-name="media" draw:name="15" text:anchor-type="as-char" draw:z-index="15" svg:width="5.2916666666667cm" svg:height="8.8194444444444cm"><draw:image xlink:href="Pictures/1a4c3343f907a39f233a03e8256c597b.png" xlink:type="simple" xlink:show="embed" xlink:actuate="onLoad"/></draw:frame>
<draw:frame draw:style-name="media" draw:name="16" text:anchor-type="as-char" draw:z-index="16" svg:width="5.2916666666667cm" svg:height="8.8194444444444cm"><draw:image xlink:href="Pictures/49191042deae942aab99c085b00e7672.png" xlink:type="simple" xlink:show="embed" xlink:actuate="onLoad"/></draw:frame></text:p>
      <text:p text:style-name="Text_20_body"><draw:frame draw:style-name="media" draw:name="17" text:anchor-type="as-char" draw:z-index="17" svg:width="5.2916666666667cm" svg:height="8.8194444444444cm"><draw:image xlink:href="Pictures/5eff48a7a4039c8804f2c5bcfa5dae7c.png" xlink:type="simple" xlink:show="embed" xlink:actuate="onLoad"/></draw:frame>
<draw:frame draw:style-name="media" draw:name="18" text:anchor-type="as-char" draw:z-index="18" svg:width="5.2916666666667cm" svg:height="8.8194444444444cm"><draw:image xlink:href="Pictures/3e963f9242793eb77fc8b64b1a28b882.png" xlink:type="simple" xlink:show="embed" xlink:actuate="onLoad"/></draw:frame>
<draw:frame draw:style-name="media" draw:name="19" text:anchor-type="as-char" draw:z-index="19" svg:width="5.2916666666667cm" svg:height="8.8194444444444cm"><draw:image xlink:href="Pictures/f4a9faf26ebd04a94d3aee492e13d15c.png" xlink:type="simple" xlink:show="embed" xlink:actuate="onLoad"/></draw:frame>
<draw:frame draw:style-name="media" draw:name="20" text:anchor-type="as-char" draw:z-index="20" svg:width="5.2916666666667cm" svg:height="8.8194444444444cm"><draw:image xlink:href="Pictures/e98945b7ccf905596c255e95331b3d29.png" xlink:type="simple" xlink:show="embed" xlink:actuate="onLoad"/></draw:frame></text:p>
      <text:p text:style-name="Text_20_body"><draw:frame draw:style-name="media" draw:name="21" text:anchor-type="as-char" draw:z-index="21" svg:width="5.2916666666667cm" svg:height="8.8194444444444cm"><draw:image xlink:href="Pictures/fdf4a0da8a4f68715ed509fd8665dc2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il:android</dc:title>
  </office:meta>
</office:document-meta>
</file>