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fe17add7f098e06634bddd2bba1b4f.png"/>
  <manifest:file-entry manifest:media-type="image/png" manifest:full-path="Pictures/8ae25e9de2808390e68a27a1196c8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il:apple_mail"/><text:bookmark-start text:name="__RefHeading___apple-mail_1"/><text:bookmark-start text:name="apple-mail"/>Apple Mail<text:bookmark-end text:name="__RefHeading___apple-mail_1"/><text:bookmark-end text:name="apple-mail"/></text:h>
      <text:h text:style-name="Heading_20_5" text:outline-level="5"><text:bookmark-start text:name="__RefHeading___ouvrez-apple-mail_2"/><text:bookmark-start text:name="ouvrez-apple-mail"/>1 Ouvrez Apple Mail<text:bookmark-end text:name="__RefHeading___ouvrez-apple-mail_2"/><text:bookmark-end text:name="ouvrez-apple-mail"/></text:h>
      <text:h text:style-name="Heading_20_5" text:outline-level="5"><text:bookmark-start text:name="__RefHeading___acces-aux-preferences_3"/><text:bookmark-start text:name="acces-aux-preferences"/>2 Accès aux préférences<text:bookmark-end text:name="__RefHeading___acces-aux-preferences_3"/><text:bookmark-end text:name="acces-aux-preferences"/></text:h>
      <text:list text:style-name="List_20_1" text:continue-numbering="false">
        <text:list-item>
          <text:p text:style-name="LastListParagraph_List_20_1_Content_First"> Cliquez sur le menu “Mail” et sélectionnez “Préférences…”. </text:p>
        </text:list-item>
      </text:list>
      <text:h text:style-name="Heading_20_5" text:outline-level="5"><text:bookmark-start text:name="__RefHeading___nouveau-compteselection-du-compte_4"/><text:bookmark-start text:name="nouveau-compteselection-du-compte"/>3 Nouveau compte / Sélection du compte<text:bookmark-end text:name="__RefHeading___nouveau-compteselection-du-compte_4"/><text:bookmark-end text:name="nouveau-compteselection-du-compte"/></text:h>
      <text:list text:style-name="List_20_1" text:continue-numbering="false">
        <text:list-item>
          <text:p text:style-name="List_20_1_Content_First"> Accédez à l'onglet “Comptes” </text:p>
        </text:list-item>
        <text:list-item>
          <text:p text:style-name="List_20_1_Content"> Cliquez sur le signe plus (+) situé en bas pour ajouter un nouveau compte.</text:p>
        </text:list-item>
        <text:list-item>
          <text:p text:style-name="List_20_1_Content_Last"> Sinon sélectionnez le compte concerné, et cliquez sur modifié</text:p>
        </text:list-item>
      </text:list>
      <text:h text:style-name="Heading_20_5" text:outline-level="5"><text:bookmark-start text:name="__RefHeading___type-de-compte_5"/><text:bookmark-start text:name="type-de-compte"/>4 Type de compte<text:bookmark-end text:name="__RefHeading___type-de-compte_5"/><text:bookmark-end text:name="type-de-compte"/></text:h>
      <text:list text:style-name="List_20_1" text:continue-numbering="false">
        <text:list-item>
          <text:p text:style-name="LastListParagraph_List_20_1_Content_First"> Sélectionnez “POP” dans le menu déroulant “Type de compte”.</text:p>
        </text:list-item>
      </text:list>
      <text:h text:style-name="Heading_20_5" text:outline-level="5"><text:bookmark-start text:name="__RefHeading___vos-informations-personnelles_6"/><text:bookmark-start text:name="vos-informations-personnelles"/>5 Vos informations personnelles<text:bookmark-end text:name="__RefHeading___vos-informations-personnelles_6"/><text:bookmark-end text:name="vos-informations-personnelles"/></text:h>
      <text:p text:style-name="Text_20_body"><draw:frame draw:style-name="media" draw:name="0" text:anchor-type="as-char" draw:z-index="0" svg:width="17.092083333333cm" style:rel-width="100%" svg:height="13.784791666667cm" style:rel-height="scale"><draw:image xlink:href="Pictures/c4fe17add7f098e06634bddd2bba1b4f.png" xlink:type="simple" xlink:show="embed" xlink:actuate="onLoad"/></draw:frame></text:p>
      <text:list text:style-name="List_20_1" text:continue-numbering="false">
        <text:list-item>
          <text:p text:style-name="List_20_1_Content_First"> Saisissez votre nom </text:p>
        </text:list-item>
        <text:list-item>
          <text:p text:style-name="List_20_1_Content"> Saisissez votre adresse email </text:p>
        </text:list-item>
        <text:list-item>
          <text:p text:style-name="List_20_1_Content_Last"> puis cliquez sur “Continuer”</text:p>
        </text:list-item>
      </text:list>
      <text:h text:style-name="Heading_20_5" text:outline-level="5"><text:bookmark-start text:name="__RefHeading___configuration-du-serveur-de-reception-entrant_7"/><text:bookmark-start text:name="configuration-du-serveur-de-reception-entrant"/>6 configuration du serveur de réception (entrant)<text:bookmark-end text:name="__RefHeading___configuration-du-serveur-de-reception-entrant_7"/><text:bookmark-end text:name="configuration-du-serveur-de-reception-entrant"/></text:h>
      <text:list text:style-name="List_20_1" text:continue-numbering="false">
        <text:list-item>
          <text:p text:style-name="List_20_1_Content_First"> Entrez “mail.domain.tld” dans le champ “Serveur de courrier entrant” </text:p>
        </text:list-item>
        <text:list-item>
          <text:p text:style-name="List_20_1_Content"> entrez votre adresse email complète dans le champ “Nom d'utilisateur” </text:p>
        </text:list-item>
        <text:list-item>
          <text:p text:style-name="List_20_1_Content"> entrez votre mot de passe </text:p>
        </text:list-item>
        <text:list-item>
          <text:p text:style-name="List_20_1_Content_Last"> cliquez ensuite sur “Continuer”</text:p>
        </text:list-item>
      </text:list>
      <text:h text:style-name="Heading_20_5" text:outline-level="5"><text:bookmark-start text:name="__RefHeading___configuration-du-serveur-d-envoie-sortant_8"/><text:bookmark-start text:name="configuration-du-serveur-d-envoie-sortant"/>7 Configuration du serveur d'envoie (sortant)<text:bookmark-end text:name="__RefHeading___configuration-du-serveur-d-envoie-sortant_8"/><text:bookmark-end text:name="configuration-du-serveur-d-envoie-sortant"/></text:h>
      <text:list text:style-name="List_20_1" text:continue-numbering="false">
        <text:list-item>
          <text:p text:style-name="List_20_1_Content_First"> Cliquez sur “Réglages du serveur”, si vous ne disposez pas de ce bouton, cliquez sur la liste déroulante, puis choisissez “Editer la liste des serveurs SMTP”, puis cliquez sur le bouton “plus” (+)</text:p>
        </text:list-item>
        <text:list-item>
          <text:p text:style-name="List_20_1_Content"> Pour le Serveur de courrier sortant, entrez “mail.domain.tld”  </text:p>
        </text:list-item>
        <text:list-item>
          <text:p text:style-name="List_20_1_Content"> sélectionnez “Utiliser l'authentification” de type mode passe ; </text:p>
        </text:list-item>
        <text:list-item>
          <text:p text:style-name="List_20_1_Content"> entrez votre adresse email complète dans le champ “Nom d'utilisateur” </text:p>
        </text:list-item>
        <text:list-item>
          <text:p text:style-name="List_20_1_Content"> entrez votre mot de passe. </text:p>
        </text:list-item>
        <text:list-item>
          <text:p text:style-name="List_20_1_Content_Last"> Cliquez ensuite sur “Continuer”.</text:p>
        </text:list-item>
      </text:list>
      <text:h text:style-name="Heading_20_5" text:outline-level="5"><text:bookmark-start text:name="__RefHeading___port-du-serveur-sortant_9"/><text:bookmark-start text:name="port-du-serveur-sortant"/>8 Port du serveur sortant<text:bookmark-end text:name="__RefHeading___port-du-serveur-sortant_9"/><text:bookmark-end text:name="port-du-serveur-sortant"/></text:h>
      <text:p text:style-name="Text_20_body"><draw:frame draw:style-name="media" draw:name="1" text:anchor-type="as-char" draw:z-index="1" svg:width="13.414375cm" svg:height="13.17625cm"><draw:image xlink:href="Pictures/8ae25e9de2808390e68a27a1196c8794.png" xlink:type="simple" xlink:show="embed" xlink:actuate="onLoad"/></draw:frame></text:p>
      <text:list text:style-name="List_20_1" text:continue-numbering="false">
        <text:list-item>
          <text:p text:style-name="List_20_1_Content_First"> Cliquez sur le bouton “Paramètres du serveur…”</text:p>
        </text:list-item>
        <text:list-item>
          <text:p text:style-name="List_20_1_Content"> Vérifiez que le “Serveur de courrier sortant” est mail.domain.tld</text:p>
        </text:list-item>
        <text:list-item>
          <text:p text:style-name="List_20_1_Content"> Vérifiez que le “Port du serveur” est 587.</text:p>
        </text:list-item>
        <text:list-item>
          <text:p text:style-name="List_20_1_Content"> Validez</text:p>
        </text:list-item>
        <text:list-item>
          <text:p text:style-name="List_20_1_Content_Last"> Cliquez alors sur “Terminé”</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ail:apple_mail</dc:title>
  </office:meta>
</office:document-meta>
</file>