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023e143fc6c1425d3eb9ce90c3d707.png"/>
  <manifest:file-entry manifest:media-type="image/png" manifest:full-path="Pictures/827bfe04b71b37f51da8394a72ce59c0.png"/>
  <manifest:file-entry manifest:media-type="image/png" manifest:full-path="Pictures/f40af41a08b731cef6f05ad10d5b12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l:message_absence"/><text:bookmark-start text:name="__RefHeading___ajouter-un-message-d-absence_1"/><text:bookmark-start text:name="ajouter-un-message-d-absence"/>Ajouter un message d'absence<text:bookmark-end text:name="__RefHeading___ajouter-un-message-d-absence_1"/><text:bookmark-end text:name="ajouter-un-message-d-absence"/></text:h>
      <text:h text:style-name="Heading_20_3" text:outline-level="3"><text:bookmark-start text:name="__RefHeading___connectez-vous-sur-le-webmail_2"/><text:bookmark-start text:name="connectez-vous-sur-le-webmail"/>1. Connectez-vous sur le webmail<text:bookmark-end text:name="__RefHeading___connectez-vous-sur-le-webmail_2"/><text:bookmark-end text:name="connectez-vous-sur-le-webmail"/></text:h>
      <text:list text:style-name="List_20_1" text:continue-numbering="false">
        <text:list-item>
          <text:p text:style-name="List_20_1_Content_First"> dans votre navigateur entrez : http://webmail.domaine.ext/</text:p>
        </text:list-item>
        <text:list-item>
          <text:p text:style-name="List_20_1_Content"> Nom d'utilisateur : <text:span text:style-name="Strong_20_Emphasis">votre adresse e-mail complète</text:span> ( utilisateur@domaine.com )</text:p>
        </text:list-item>
        <text:list-item>
          <text:p text:style-name="List_20_1_Content_Last"> Mot de passe : <text:span text:style-name="Strong_20_Emphasis">votre mot de passe</text:span></text:p>
        </text:list-item>
      </text:list>
      <text:h text:style-name="Heading_20_3" text:outline-level="3"><text:bookmark-start text:name="__RefHeading___acceder-a-la-configuration-des-messages-d-absences_3"/><text:bookmark-start text:name="acceder-a-la-configuration-des-messages-d-absences"/>2. Accéder à la configuration des messages d'absences<text:bookmark-end text:name="__RefHeading___acceder-a-la-configuration-des-messages-d-absences_3"/><text:bookmark-end text:name="acceder-a-la-configuration-des-messages-d-absences"/></text:h>
      <text:list text:style-name="List_20_1" text:continue-numbering="false">
        <text:list-item>
          <text:p text:style-name="List_20_1_Content_First"> Cliquez sur Options(1), <text:line-break/></text:p>
        </text:list-item>
        <text:list-item>
          <text:p text:style-name="List_20_1_Content"> Filtres(2), <text:line-break/></text:p>
        </text:list-item>
        <text:list-item>
          <text:p text:style-name="List_20_1_Content"> Règles de filtrages (3), <text:line-break/></text:p>
        </text:list-item>
        <text:list-item>
          <text:p text:style-name="List_20_1_Content_Last"> Absence (4)</text:p>
        </text:list-item>
      </text:list>
      <text:p text:style-name="Text_20_body"><draw:frame draw:style-name="media" draw:name="0" text:anchor-type="as-char" draw:z-index="0" svg:width="24.394583333333cm" style:rel-width="100%" svg:height="9.36625cm" style:rel-height="scale"><draw:image xlink:href="Pictures/7d023e143fc6c1425d3eb9ce90c3d707.png" xlink:type="simple" xlink:show="embed" xlink:actuate="onLoad"/></draw:frame></text:p>
      <text:h text:style-name="Heading_20_3" text:outline-level="3"><text:bookmark-start text:name="__RefHeading___saisie-de-votre-message-d-absence_4"/><text:bookmark-start text:name="saisie-de-votre-message-d-absence"/>3. Saisie de votre message d'absence<text:bookmark-end text:name="__RefHeading___saisie-de-votre-message-d-absence_4"/><text:bookmark-end text:name="saisie-de-votre-message-d-absence"/></text:h>
      <text:list text:style-name="List_20_1" text:continue-numbering="false">
        <text:list-item>
          <text:p text:style-name="List_20_1_Content_First"> Votre adresse e-mail doit automatiquement être remplie (5)<text:line-break/></text:p>
        </text:list-item>
        <text:list-item>
          <text:p text:style-name="List_20_1_Content"> Entrez un sujet pour le message d'absence (6)<text:line-break/></text:p>
        </text:list-item>
        <text:list-item>
          <text:p text:style-name="List_20_1_Content"> Entrez votre message d'absence (7)<text:line-break/></text:p>
        </text:list-item>
        <text:list-item>
          <text:p text:style-name="List_20_1_Content_Last"> Cliquez sur enregistrer pour activer le message (8)</text:p>
        </text:list-item>
      </text:list>
      <text:p text:style-name="Text_20_body"><draw:frame draw:style-name="media" draw:name="1" text:anchor-type="as-char" draw:z-index="1" svg:width="24.315208333333cm" style:rel-width="100%" svg:height="16.801041666667cm" style:rel-height="scale"><draw:image xlink:href="Pictures/827bfe04b71b37f51da8394a72ce59c0.png" xlink:type="simple" xlink:show="embed" xlink:actuate="onLoad"/></draw:frame></text:p>
      <text:h text:style-name="Heading_20_3" text:outline-level="3"><text:bookmark-start text:name="__RefHeading___confirmation-de-la-mise-en-place-du-message-d-absence_5"/><text:bookmark-start text:name="confirmation-de-la-mise-en-place-du-message-d-absence"/>4. Confirmation de la mise en place du message d'absence<text:bookmark-end text:name="__RefHeading___confirmation-de-la-mise-en-place-du-message-d-absence_5"/><text:bookmark-end text:name="confirmation-de-la-mise-en-place-du-message-d-absence"/></text:h>
      <text:list text:style-name="List_20_1" text:continue-numbering="false">
        <text:list-item>
          <text:p text:style-name="LastListParagraph_List_20_1_Content_First"> La règle est activée avec l'icone verte. (si l'icône verte n'est pas visible et qu'une croix rouge est sur la ligne <text:span text:style-name="Strong_20_Emphasis">Absence</text:span>, cliquez sur cette croix rouge pour qu'elle devienne une coche verte)</text:p>
        </text:list-item>
      </text:list>
      <text:p text:style-name="Text_20_body"><draw:frame draw:style-name="media" draw:name="2" text:anchor-type="as-char" draw:z-index="2" svg:width="24.341666666667cm" style:rel-width="100%" svg:height="8.6254166666667cm" style:rel-height="scale"><draw:image xlink:href="Pictures/f40af41a08b731cef6f05ad10d5b1268.png" xlink:type="simple" xlink:show="embed" xlink:actuate="onLoad"/></draw:frame></text:p>
      <text:h text:style-name="Heading_20_3" text:outline-level="3"><text:bookmark-start text:name="__RefHeading___supprimer-le-message-d-absence_6"/><text:bookmark-start text:name="supprimer-le-message-d-absence"/>5. Supprimer le message d'absence<text:bookmark-end text:name="__RefHeading___supprimer-le-message-d-absence_6"/><text:bookmark-end text:name="supprimer-le-message-d-absence"/></text:h>
      <text:list text:style-name="List_20_1" text:continue-numbering="false">
        <text:list-item>
          <text:p text:style-name="List_20_1_Content_First"> Cliquez sur Options(1), <text:line-break/></text:p>
        </text:list-item>
        <text:list-item>
          <text:p text:style-name="List_20_1_Content"> Filtres(2), <text:line-break/></text:p>
        </text:list-item>
        <text:list-item>
          <text:p text:style-name="List_20_1_Content"> Règles de filtrage (3), <text:line-break/></text:p>
        </text:list-item>
        <text:list-item>
          <text:p text:style-name="List_20_1_Content"> Cliquez sur la “coche verte” <text:line-break/></text:p>
        </text:list-item>
        <text:list-item>
          <text:p text:style-name="List_20_1_Content_Last"> Elle devient alors rouge</text:p>
        </text:list-item>
      </text:list>
      <text:p text:style-name="Text_20_body"><draw:frame draw:style-name="media" draw:name="3" text:anchor-type="as-char" draw:z-index="3" svg:width="" svg:rel-width="100%" svg:height="0cm"><draw:image xlink:href="/var/www/emisfr.com/httpdocs/doc/data/media/wiki/mail/message_absence_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message_absence</dc:title>
  </office:meta>
</office:document-meta>
</file>