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il:thunderbird2014"/><text:bookmark-start text:name="__RefHeading___en-cours-de-redaction_1"/><text:bookmark-start text:name="en-cours-de-redaction"/>!! en cours de rédaction !!<text:bookmark-end text:name="__RefHeading___en-cours-de-redaction_1"/><text:bookmark-end text:name="en-cours-de-redaction"/></text:h>
      <text:h text:style-name="Heading_20_3" text:outline-level="3"><text:bookmark-start text:name="__RefHeading___configuration-du-client-mail-mozilla-thunderbird_2"/><text:bookmark-start text:name="configuration-du-client-mail-mozilla-thunderbird"/>Configuration du client mail Mozilla Thunderbird<text:bookmark-end text:name="__RefHeading___configuration-du-client-mail-mozilla-thunderbird_2"/><text:bookmark-end text:name="configuration-du-client-mail-mozilla-thunderbird"/></text:h>
      <text:h text:style-name="Heading_20_3" text:outline-level="3"><text:bookmark-start text:name="__RefHeading___telecharger-et-installer-le-logiciel_3"/><text:bookmark-start text:name="telecharger-et-installer-le-logiciel"/>1. Télécharger et installer le logiciel<text:bookmark-end text:name="__RefHeading___telecharger-et-installer-le-logiciel_3"/><text:bookmark-end text:name="telecharger-et-installer-le-logiciel"/></text:h>
      <text:h text:style-name="Heading_20_3" text:outline-level="3"><text:bookmark-start text:name="__RefHeading___integration-systeme_4"/><text:bookmark-start text:name="integration-systeme"/>2. Intégration système<text:bookmark-end text:name="__RefHeading___integration-systeme_4"/><text:bookmark-end text:name="integration-systeme"/></text:h>
      <text:p text:style-name="Text_20_body">Au démarrage de Thunderbird, une fenêtre apparait pour l'intégration du système. <text:line-break/>
Décocher “Toujours effectuer cette vérification au démarrage de Thunderbird” et cliquer sur “Définir par défaut” afin que vos mails soient toujours lus avec le logiciel</text:p>
      <text:h text:style-name="Heading_20_3" text:outline-level="3"><text:bookmark-start text:name="__RefHeading___creation-compte_5"/><text:bookmark-start text:name="creation-compte"/>3. Création compte<text:bookmark-end text:name="__RefHeading___creation-compte_5"/><text:bookmark-end text:name="creation-compte"/></text:h>
      <text:p text:style-name="Text_20_body">Une fenêtre apparait alors “Bienvenue sur Thunderbird”
Cliquer sur “Passer cette étape et utiliser mon adresse existante”</text:p>
      <text:list text:style-name="List_20_1" text:continue-numbering="false">
        <text:list-item>
          <text:p text:style-name="List_20_1_Content_First"> Vos nom et prénom (tel qu'ils apparaitront sur les mails)</text:p>
        </text:list-item>
        <text:list-item>
          <text:p text:style-name="List_20_1_Content"> Adresse électronique</text:p>
        </text:list-item>
        <text:list-item>
          <text:p text:style-name="List_20_1_Content_Last"> Mot de passe</text:p>
        </text:list-item>
      </text:list>
      <text:p text:style-name="Text_20_body"> * Cocher “retenir le mot de passe”
Cliquez sur “continuer”</text:p>
      <text:h text:style-name="Heading_20_3" text:outline-level="3"><text:bookmark-start text:name="__RefHeading___exception-securite_6"/><text:bookmark-start text:name="exception-securite"/>4. Exception sécurité<text:bookmark-end text:name="__RefHeading___exception-securite_6"/><text:bookmark-end text:name="exception-securi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thunderbird2014</dc:title>
  </office:meta>
</office:document-meta>
</file>