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4c82f14bcab8a3f0535523d0bbfb8761.jpg"/>
  <manifest:file-entry manifest:media-type="image/jpeg" manifest:full-path="Pictures/43a1e81d8ce3a981ad414dd4b2a7f01d.jpg"/>
  <manifest:file-entry manifest:media-type="image/jpeg" manifest:full-path="Pictures/7a44f7636af32d5aa385e1a66f9833b8.jpg"/>
  <manifest:file-entry manifest:media-type="image/jpeg" manifest:full-path="Pictures/674a7a88dc647768f91ba33684a79970.jpg"/>
  <manifest:file-entry manifest:media-type="image/jpeg" manifest:full-path="Pictures/58d1007e7032159bfa9407c58d2a2763.jpg"/>
  <manifest:file-entry manifest:media-type="image/jpeg" manifest:full-path="Pictures/c6f8d199b1d153341196e52369e87e6a.jpg"/>
  <manifest:file-entry manifest:media-type="image/jpeg" manifest:full-path="Pictures/777ab2dd9041bf48d0dbe1b2abf66012.jpg"/>
  <manifest:file-entry manifest:media-type="image/jpeg" manifest:full-path="Pictures/891709666327efaf8ee8568a1471c354.jpg"/>
  <manifest:file-entry manifest:media-type="image/jpeg" manifest:full-path="Pictures/159688e24f70655d6a4b996463386f7d.jpg"/>
  <manifest:file-entry manifest:media-type="image/jpeg" manifest:full-path="Pictures/1989d9408c52de96069ccdc29889ef71.jpg"/>
  <manifest:file-entry manifest:media-type="image/jpeg" manifest:full-path="Pictures/af7e580602b0a9557afd05ad24ebe194.jpg"/>
  <manifest:file-entry manifest:media-type="image/jpeg" manifest:full-path="Pictures/3db02f31bf8b299c4069f0740e025878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messagerie:android:activesync"/><text:bookmark-start text:name="__RefHeading___parametrer-un-compte-activesync-sur-appareil-mobile-android_1"/><text:bookmark-start text:name="parametrer-un-compte-activesync-sur-appareil-mobile-android"/>Paramétrer un compte ActiveSync sur appareil mobile Android<text:bookmark-end text:name="__RefHeading___parametrer-un-compte-activesync-sur-appareil-mobile-android_1"/><text:bookmark-end text:name="parametrer-un-compte-activesync-sur-appareil-mobile-android"/></text:h>
      <text:p text:style-name="Text_20_body"><draw:frame draw:style-name="PluginODTAutoStyle_Frame_1_text_frame" draw:name="Frame1" text:anchor-type="paragraph" svg:width="433.701pt" draw:z-index="0" svg:min-height="1cm"><draw:text-box><table:table table:style-name="Table"><table:table-column table:style-name="odt_auto_style_table_column_1_1"/><table:table-row><table:table-cell office:value-type="string" table:style-name="tablecell"><text:p text:style-name="tablealignleft">Les copies d'écrans et menus sur les téléphones peuvent varier légèrement en fonction des constructeurs et des modèles, en cas de doute n'hésitez pas à nous contacter.</text:p></table:table-cell></table:table-row></table:table></draw:text-box></draw:frame></text:p>
      <text:p text:style-name="Text_20_body"><draw:frame draw:style-name="PluginODTAutoStyle_Frame_5_text_frame" draw:name="Frame2" text:anchor-type="paragraph" svg:width="433.701pt" draw:z-index="0" svg:min-height="1cm"><draw:text-box><table:table table:style-name="Table"><table:table-column table:style-name="odt_auto_style_table_column_2_1"/><table:table-row><table:table-cell office:value-type="string" table:style-name="tablecell"><text:p text:style-name="tablealignleft">Pour réaliser cette procédure il faut que votre appareil soit connecté à Internet, vérifiez bien la connexion avant de démarrer (surfez sur plusieurs pages par exemple)</text:p></table:table-cell></table:table-row></table:table></draw:text-box></draw:frame></text:p>
      <text:list text:style-name="Numbering_20_1" text:continue-numbering="false">
        <text:list-item>
          <text:p text:style-name="Numbering_20_1_Content_First"> Allez sur l'écran d'accueil de votre téléphone et ouvrez le <text:span text:style-name="Strong_20_Emphasis">menu des applications</text:span><text:line-break/><draw:frame draw:style-name="media" draw:name="0" text:anchor-type="as-char" draw:z-index="0" svg:width="6.35cm" svg:height="11.43cm"><draw:image xlink:href="Pictures/4c82f14bcab8a3f0535523d0bbfb8761.jpg" xlink:type="simple" xlink:show="embed" xlink:actuate="onLoad"/></draw:frame><text:line-break/></text:p>
        </text:list-item>
        <text:list-item>
          <text:p text:style-name="Numbering_20_1_Content"> Allez dans <text:span text:style-name="Strong_20_Emphasis">Paramètres</text:span><text:line-break/><draw:frame draw:style-name="media" draw:name="1" text:anchor-type="as-char" draw:z-index="1" svg:width="6.35cm" svg:height="11.43cm"><draw:image xlink:href="Pictures/43a1e81d8ce3a981ad414dd4b2a7f01d.jpg" xlink:type="simple" xlink:show="embed" xlink:actuate="onLoad"/></draw:frame><text:line-break/></text:p>
        </text:list-item>
        <text:list-item>
          <text:p text:style-name="Numbering_20_1_Content"> Faites <text:span text:style-name="Strong_20_Emphasis">défiler</text:span> les paramètres<text:line-break/><draw:frame draw:style-name="media" draw:name="2" text:anchor-type="as-char" draw:z-index="2" svg:width="6.35cm" svg:height="11.43cm"><draw:image xlink:href="Pictures/7a44f7636af32d5aa385e1a66f9833b8.jpg" xlink:type="simple" xlink:show="embed" xlink:actuate="onLoad"/></draw:frame><text:line-break/></text:p>
        </text:list-item>
        <text:list-item>
          <text:p text:style-name="Numbering_20_1_Content"> jusqu'à voir <text:span text:style-name="Strong_20_Emphasis">Ajouter un compte</text:span> ou <text:span text:style-name="Strong_20_Emphasis">Comptes</text:span>, puis <text:span text:style-name="Strong_20_Emphasis">cliquez-dessus</text:span><text:line-break/><draw:frame draw:style-name="media" draw:name="3" text:anchor-type="as-char" draw:z-index="3" svg:width="6.35cm" svg:height="11.43cm"><draw:image xlink:href="Pictures/674a7a88dc647768f91ba33684a79970.jpg" xlink:type="simple" xlink:show="embed" xlink:actuate="onLoad"/></draw:frame><text:line-break/></text:p>
        </text:list-item>
        <text:list-item>
          <text:p text:style-name="Numbering_20_1_Content"> Choisissez <text:span text:style-name="Strong_20_Emphasis">Entreprise</text:span>, il est possible selon les modèles que cette option s'appelle <text:span text:style-name="Strong_20_Emphasis">ActiveSync</text:span> ou <text:span text:style-name="Strong_20_Emphasis">Exchange</text:span><text:line-break/><draw:frame draw:style-name="media" draw:name="4" text:anchor-type="as-char" draw:z-index="4" svg:width="6.35cm" svg:height="11.43cm"><draw:image xlink:href="Pictures/58d1007e7032159bfa9407c58d2a2763.jpg" xlink:type="simple" xlink:show="embed" xlink:actuate="onLoad"/></draw:frame><text:line-break/></text:p>
        </text:list-item>
        <text:list-item>
          <text:p text:style-name="Numbering_20_1_Content"> L'écran de configuration du compte apparait<text:line-break/><draw:frame draw:style-name="media" draw:name="5" text:anchor-type="as-char" draw:z-index="5" svg:width="6.35cm" svg:height="11.43cm"><draw:image xlink:href="Pictures/c6f8d199b1d153341196e52369e87e6a.jpg" xlink:type="simple" xlink:show="embed" xlink:actuate="onLoad"/></draw:frame><text:line-break/></text:p>
        </text:list-item>
        <text:list-item>
          <text:p text:style-name="Numbering_20_1_Content"> Saisissez <text:span text:style-name="Strong_20_Emphasis">votre adresse e-mail complète</text:span> puis <text:span text:style-name="Strong_20_Emphasis">votre mot de passe</text:span>, faites ensuite <text:span text:style-name="Strong_20_Emphasis">Suivant</text:span><text:line-break/><draw:frame draw:style-name="media" draw:name="6" text:anchor-type="as-char" draw:z-index="6" svg:width="6.35cm" svg:height="11.43cm"><draw:image xlink:href="Pictures/777ab2dd9041bf48d0dbe1b2abf66012.jpg" xlink:type="simple" xlink:show="embed" xlink:actuate="onLoad"/></draw:frame><text:line-break/></text:p>
        </text:list-item>
        <text:list-item>
          <text:p text:style-name="Numbering_20_1_Content"> Si le téléphone vous demande de confirmer le type de compte choisissez <text:span text:style-name="Strong_20_Emphasis">Exchange</text:span> (ou équivalent choisi à l'étape précédente)<text:line-break/><draw:frame draw:style-name="media" draw:name="7" text:anchor-type="as-char" draw:z-index="7" svg:width="6.35cm" svg:height="11.43cm"><draw:image xlink:href="Pictures/891709666327efaf8ee8568a1471c354.jpg" xlink:type="simple" xlink:show="embed" xlink:actuate="onLoad"/></draw:frame><text:line-break/></text:p>
        </text:list-item>
        <text:list-item>
          <text:p text:style-name="Numbering_20_1_Content"> Entrez <text:span text:style-name="Strong_20_Emphasis">A\</text:span> suivi de <text:span text:style-name="Strong_20_Emphasis">votre email complet</text:span> (avec @ puis le domaine) dans <text:span text:style-name="Strong_20_Emphasis">Nom d'utilisateur</text:span>. Indiquez ensuite votre <text:span text:style-name="Strong_20_Emphasis">Mot de passe</text:span> puis le <text:span text:style-name="Strong_20_Emphasis">Serveur</text:span> sous la forme <text:span text:style-name="Strong_20_Emphasis">mail.domaine.com</text:span> où <text:span text:style-name="Source_20_Text">domaine.com</text:span> est remplacé par la partie après le @ de votre adresse e-mail. Vérifiez que le <text:span text:style-name="Strong_20_Emphasis">Port</text:span> soit bien <text:span text:style-name="Strong_20_Emphasis">80</text:span> et que <text:span text:style-name="Strong_20_Emphasis">Type de sécurité</text:span> soit sur <text:span text:style-name="Strong_20_Emphasis">Aucune</text:span>. Faites ensuite <text:span text:style-name="Strong_20_Emphasis">Suivant</text:span><text:line-break/><draw:frame draw:style-name="media" draw:name="8" text:anchor-type="as-char" draw:z-index="8" svg:width="6.35cm" svg:height="11.43cm"><draw:image xlink:href="Pictures/159688e24f70655d6a4b996463386f7d.jpg" xlink:type="simple" xlink:show="embed" xlink:actuate="onLoad"/></draw:frame><text:line-break/></text:p>
        </text:list-item>
        <text:list-item>
          <text:p text:style-name="Numbering_20_1_Content"> Vérifiez que <text:span text:style-name="Strong_20_Emphasis">toutes les cases sont cochées</text:span>, changez éventuellement la <text:span text:style-name="Strong_20_Emphasis">Fréquence de consultation</text:span> si votre batterie se consomme trop vite. <text:span text:style-name="Strong_20_Emphasis">Synchronisez depuis</text:span> de préférence <text:span text:style-name="Strong_20_Emphasis">Toujours</text:span> mais une durée limitée est possible si vous le souhaitez. Cliquez ensuite sur <text:span text:style-name="Strong_20_Emphasis">Suivant</text:span><text:line-break/><draw:frame draw:style-name="media" draw:name="9" text:anchor-type="as-char" draw:z-index="9" svg:width="6.35cm" svg:height="11.43cm"><draw:image xlink:href="Pictures/1989d9408c52de96069ccdc29889ef71.jpg" xlink:type="simple" xlink:show="embed" xlink:actuate="onLoad"/></draw:frame><text:line-break/></text:p>
        </text:list-item>
        <text:list-item>
          <text:p text:style-name="Numbering_20_1_Content"> Vérifiez le nom du compte puis faites <text:span text:style-name="Strong_20_Emphasis">Suivant</text:span><text:line-break/><draw:frame draw:style-name="media" draw:name="10" text:anchor-type="as-char" draw:z-index="10" svg:width="6.35cm" svg:height="11.43cm"><draw:image xlink:href="Pictures/af7e580602b0a9557afd05ad24ebe194.jpg" xlink:type="simple" xlink:show="embed" xlink:actuate="onLoad"/></draw:frame><text:line-break/></text:p>
        </text:list-item>
        <text:list-item>
          <text:p text:style-name="Numbering_20_1_Content_Last"> Votre compte <text:span text:style-name="Strong_20_Emphasis">Entreprise</text:span> (ou équivalent) apparait dans la liste des comptes, la synchronisation va débuter, selon le débit et le nombre d'objets à synchroniser <text:span text:style-name="underline">cela peut prendre plusieurs minutes voire heures</text:span>, soyez patient<text:line-break/><draw:frame draw:style-name="media" draw:name="11" text:anchor-type="as-char" draw:z-index="11" svg:width="6.35cm" svg:height="11.43cm"><draw:image xlink:href="Pictures/3db02f31bf8b299c4069f0740e025878.jpg" xlink:type="simple" xlink:show="embed" xlink:actuate="onLoad"/></draw:frame><text:line-break/></text:p>
        </text:list-item>
      </text:list>
      <text:p text:style-name="Text_20_body"><draw:frame draw:style-name="PluginODTAutoStyle_Frame_9_text_frame" draw:name="Frame3" text:anchor-type="paragraph" svg:width="433.701pt" draw:z-index="0" svg:min-height="1cm"><draw:text-box><table:table table:style-name="Table"><table:table-column table:style-name="odt_auto_style_table_column_3_1"/><table:table-row><table:table-cell office:value-type="string" table:style-name="tablecell"><text:p text:style-name="tablealignleft">Pour que les contacts et évènements soient bien synchronisés, vérifiez lors de leur création ou de leur édition qu'ils sont bien dans le compte <text:span text:style-name="underline">Entreprise</text:span> (ou équivalent) que vous avez créé. Selon les modèles certains constructeurs créent d'autres types de comptes qui ne seront pas synchronisés ou pas avec vos données sauvegardées.</text:p></table:table-cell></table:table-row></table:table></draw:text-box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33.701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5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  <style:style style:name="PluginODTAutoStyle_Frame_9_text_frame" style:family="graphic" style:parent-style-name="Frame">
      <style:graphic-properties fo:border="0pt none" fo:min-height="1cm" draw:textarea-horizontal-align="left" style:run-through="foreground" style:vertical-pos="from-top" style:vertical-rel="paragraph" style:horizontal-pos="center" style:horizontal-rel="paragraph" style:wrap="none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messagerie:android:activesync</dc:title>
  </office:meta>
</office:document-meta>
</file>