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9bf582e800a1b609f26b888f15cc2e.jpg"/>
  <manifest:file-entry manifest:media-type="image/jpeg" manifest:full-path="Pictures/893c4e590c883b023a6a4b7d8be370cf.jpg"/>
  <manifest:file-entry manifest:media-type="image/png" manifest:full-path="Pictures/ee9c1763791be773bbd0e67a7aa5c252.png"/>
  <manifest:file-entry manifest:media-type="image/png" manifest:full-path="Pictures/a50babf83a1353156ae966dc1266fae7.png"/>
  <manifest:file-entry manifest:media-type="image/png" manifest:full-path="Pictures/10792fe0580f176c25f6834db77198ef.png"/>
  <manifest:file-entry manifest:media-type="image/png" manifest:full-path="Pictures/338d19b023c69048d071de9f572acdf6.png"/>
  <manifest:file-entry manifest:media-type="image/png" manifest:full-path="Pictures/df7c3960ce6abe163ee818e18aaa7d32.png"/>
  <manifest:file-entry manifest:media-type="image/png" manifest:full-path="Pictures/6c7dc93fec6634be2bd8cddf73bdb905.png"/>
  <manifest:file-entry manifest:media-type="image/png" manifest:full-path="Pictures/bc5847b5fc2f3a1be8accefe8a1c38a5.png"/>
  <manifest:file-entry manifest:media-type="image/png" manifest:full-path="Pictures/4ce0dfb7e41838bd56c8d8add8ec2b9a.png"/>
  <manifest:file-entry manifest:media-type="image/png" manifest:full-path="Pictures/7d26a6df92ccbb3a3b4c5635e4643ea1.png"/>
  <manifest:file-entry manifest:media-type="image/png" manifest:full-path="Pictures/91f0aeff9c5924a8ae5b556540076b72.png"/>
  <manifest:file-entry manifest:media-type="image/png" manifest:full-path="Pictures/9a02ed6e254f75c6f0b65750fd25323d.png"/>
  <manifest:file-entry manifest:media-type="image/png" manifest:full-path="Pictures/c115f446a83f943e93ea0fbd3b48ce81.png"/>
  <manifest:file-entry manifest:media-type="image/png" manifest:full-path="Pictures/0f58ead79ee088c0ed22dcc53be4e311.png"/>
  <manifest:file-entry manifest:media-type="image/png" manifest:full-path="Pictures/36f43d4aafd09b8f10193aa4cd1607ad.png"/>
  <manifest:file-entry manifest:media-type="image/png" manifest:full-path="Pictures/ebcfc05e1f874e0666889ba3fb79e55e.png"/>
  <manifest:file-entry manifest:media-type="image/png" manifest:full-path="Pictures/78b0975afca5324db16355e9d158b7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ios:imap"/><text:bookmark-start text:name="__RefHeading___parametrer-un-compte-imap-sur-appareil-mobile-ios_1"/><text:bookmark-start text:name="parametrer-un-compte-imap-sur-appareil-mobile-ios"/>Paramétrer un compte IMAP sur appareil mobile IOS<text:bookmark-end text:name="__RefHeading___parametrer-un-compte-imap-sur-appareil-mobile-ios_1"/><text:bookmark-end text:name="parametrer-un-compte-imap-sur-appareil-mobile-ios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pies d'écrans et menus sur les téléphones peuvent varier légèrement en fonction des modèles, en cas de doute n'hésitez pas à nous contacter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réaliser cette procédure il faut que votre appareil soit connecté à Internet, vérifiez bien la connexion avant de démarrer (surfez sur plusieurs pages par exemple)</text:p></table:table-cell></table:table-row></table:table></draw:text-box></draw:frame></text:p>
      <text:list text:style-name="Numbering_20_1" text:continue-numbering="false">
        <text:list-item>
          <text:p text:style-name="Numbering_20_1_Content_First"> Allez sur l'écran d'accueil de votre téléphone et ouvrez le menu <text:span text:style-name="Strong_20_Emphasis">Réglages</text:span><text:line-break/><draw:frame draw:style-name="media" draw:name="0" text:anchor-type="as-char" draw:z-index="0" svg:width="7.9375cm" svg:height="14.102291666667cm"><draw:image xlink:href="Pictures/6d9bf582e800a1b609f26b888f15cc2e.jpg" xlink:type="simple" xlink:show="embed" xlink:actuate="onLoad"/></draw:frame> <text:line-break/><text:line-break/></text:p>
        </text:list-item>
        <text:list-item>
          <text:p text:style-name="Numbering_20_1_Content"> Faites <text:span text:style-name="Strong_20_Emphasis">défiler</text:span> les réglages jusqu'au menu <text:span text:style-name="Strong_20_Emphasis">Mail, Contacts, Calendrier</text:span><text:line-break/><draw:frame draw:style-name="media" draw:name="1" text:anchor-type="as-char" draw:z-index="1" svg:width="7.9375cm" svg:height="14.102291666667cm"><draw:image xlink:href="Pictures/893c4e590c883b023a6a4b7d8be370cf.jpg" xlink:type="simple" xlink:show="embed" xlink:actuate="onLoad"/></draw:frame> <text:line-break/><text:line-break/></text:p>
        </text:list-item>
        <text:list-item>
          <text:p text:style-name="Numbering_20_1_Content"> <text:span text:style-name="Strong_20_Emphasis">Ajouter un compte Mail</text:span> <text:line-break/><draw:frame draw:style-name="media" draw:name="2" text:anchor-type="as-char" draw:z-index="2" svg:width="7.9375cm" svg:height="14.102291666667cm"><draw:image xlink:href="Pictures/ee9c1763791be773bbd0e67a7aa5c252.png" xlink:type="simple" xlink:show="embed" xlink:actuate="onLoad"/></draw:frame> <text:line-break/><text:line-break/></text:p>
        </text:list-item>
        <text:list-item>
          <text:p text:style-name="Numbering_20_1_Content"> L'écran de configuration du compte apparait <text:line-break/><draw:frame draw:style-name="media" draw:name="3" text:anchor-type="as-char" draw:z-index="3" svg:width="7.9375cm" svg:height="14.102291666667cm"><draw:image xlink:href="Pictures/a50babf83a1353156ae966dc1266fae7.png" xlink:type="simple" xlink:show="embed" xlink:actuate="onLoad"/></draw:frame> </text:p>
        </text:list-item>
        <text:list-item>
          <text:p text:style-name="Numbering_20_1_Content"> Saisissez <text:span text:style-name="Strong_20_Emphasis">votre adresse e-mail complète</text:span> puis <text:span text:style-name="Strong_20_Emphasis">votre mot de passe</text:span>, faites ensuite Suivant <text:line-break/> <draw:frame draw:style-name="media" draw:name="4" text:anchor-type="as-char" draw:z-index="4" svg:width="7.9375cm" svg:height="14.102291666667cm"><draw:image xlink:href="Pictures/10792fe0580f176c25f6834db77198ef.png" xlink:type="simple" xlink:show="embed" xlink:actuate="onLoad"/></draw:frame>  <text:line-break/><text:line-break/></text:p>
        </text:list-item>
        <text:list-item>
          <text:p text:style-name="Numbering_20_1_Content"> Sélectionnez bien <text:span text:style-name="Strong_20_Emphasis">IMAP</text:span> <text:line-break/> <draw:frame draw:style-name="media" draw:name="5" text:anchor-type="as-char" draw:z-index="5" svg:width="7.9375cm" svg:height="14.102291666667cm"><draw:image xlink:href="Pictures/338d19b023c69048d071de9f572acdf6.png" xlink:type="simple" xlink:show="embed" xlink:actuate="onLoad"/></draw:frame>  <text:line-break/><text:line-break/></text:p>
        </text:list-item>
        <text:list-item>
          <text:p text:style-name="Numbering_20_1_Content"> Entrez votre <text:span text:style-name="Strong_20_Emphasis">adresse e-mail complète</text:span> (avec @ puis le domaine) dans Nom d'utilisateur. Indiquez ensuite votre <text:span text:style-name="Strong_20_Emphasis">Mot de passe</text:span> puis le <text:span text:style-name="Strong_20_Emphasis">Serveur</text:span> sous la forme <text:span text:style-name="Strong_20_Emphasis">mail.domaine.com</text:span> où <text:span text:style-name="Source_20_Text">domaine.com</text:span> est remplacé par la partie après le @ de votre adresse e-mail. <draw:frame draw:style-name="media" draw:name="6" text:anchor-type="as-char" draw:z-index="6" svg:width="7.9375cm" svg:height="14.102291666667cm"><draw:image xlink:href="Pictures/df7c3960ce6abe163ee818e18aaa7d32.png" xlink:type="simple" xlink:show="embed" xlink:actuate="onLoad"/></draw:frame>  <draw:frame draw:style-name="media" draw:name="7" text:anchor-type="as-char" draw:z-index="7" svg:width="7.9375cm" svg:height="14.102291666667cm"><draw:image xlink:href="Pictures/6c7dc93fec6634be2bd8cddf73bdb905.png" xlink:type="simple" xlink:show="embed" xlink:actuate="onLoad"/></draw:frame> <text:line-break/><draw:frame draw:style-name="media" draw:name="8" text:anchor-type="as-char" draw:z-index="8" svg:width="7.9375cm" svg:height="14.102291666667cm"><draw:image xlink:href="Pictures/bc5847b5fc2f3a1be8accefe8a1c38a5.png" xlink:type="simple" xlink:show="embed" xlink:actuate="onLoad"/></draw:frame>  <text:line-break/><text:line-break/></text:p>
        </text:list-item>
        <text:list-item>
          <text:p text:style-name="Numbering_20_1_Content"> Si vous rencontrez un message concernant la connexion impossible avec SSL, cliquez sur <text:span text:style-name="Strong_20_Emphasis">Oui</text:span> <text:line-break/><draw:frame draw:style-name="media" draw:name="9" text:anchor-type="as-char" draw:z-index="9" svg:width="7.9375cm" svg:height="14.102291666667cm"><draw:image xlink:href="Pictures/4ce0dfb7e41838bd56c8d8add8ec2b9a.png" xlink:type="simple" xlink:show="embed" xlink:actuate="onLoad"/></draw:frame>   <text:line-break/><text:line-break/></text:p>
        </text:list-item>
        <text:list-item>
          <text:p text:style-name="Numbering_20_1_Content"> Si vous rencontrez un message concernant la vérification de l'identité du serveur, cliquez sur <text:span text:style-name="Strong_20_Emphasis">Continuez</text:span> <text:line-break/><draw:frame draw:style-name="media" draw:name="10" text:anchor-type="as-char" draw:z-index="10" svg:width="7.9375cm" svg:height="14.102291666667cm"><draw:image xlink:href="Pictures/7d26a6df92ccbb3a3b4c5635e4643ea1.png" xlink:type="simple" xlink:show="embed" xlink:actuate="onLoad"/></draw:frame>   <text:line-break/><text:line-break/></text:p>
        </text:list-item>
        <text:list-item>
          <text:p text:style-name="Numbering_20_1_Content"> Vérifiez les données à synchronisez et cliquez sur <text:span text:style-name="Strong_20_Emphasis">Enregistrer</text:span>  <text:line-break/><draw:frame draw:style-name="media" draw:name="11" text:anchor-type="as-char" draw:z-index="11" svg:width="7.9375cm" svg:height="14.102291666667cm"><draw:image xlink:href="Pictures/91f0aeff9c5924a8ae5b556540076b72.png" xlink:type="simple" xlink:show="embed" xlink:actuate="onLoad"/></draw:frame> <draw:frame draw:style-name="media" draw:name="12" text:anchor-type="as-char" draw:z-index="12" svg:width="7.9375cm" svg:height="14.102291666667cm"><draw:image xlink:href="Pictures/9a02ed6e254f75c6f0b65750fd25323d.png" xlink:type="simple" xlink:show="embed" xlink:actuate="onLoad"/></draw:frame>  <text:line-break/><text:line-break/></text:p>
        </text:list-item>
        <text:list-item>
          <text:p text:style-name="Numbering_20_1_Content"> Votre compte devrait apparaitre dans la <text:span text:style-name="Strong_20_Emphasis">liste de vos comptes</text:span> <text:line-break/><draw:frame draw:style-name="media" draw:name="13" text:anchor-type="as-char" draw:z-index="13" svg:width="7.9375cm" svg:height="14.102291666667cm"><draw:image xlink:href="Pictures/c115f446a83f943e93ea0fbd3b48ce81.png" xlink:type="simple" xlink:show="embed" xlink:actuate="onLoad"/></draw:frame>  <text:line-break/><text:line-break/></text:p>
        </text:list-item>
        <text:list-item>
          <text:p text:style-name="Numbering_20_1_Content"> Vous pouvez y accéder pour changer les <text:span text:style-name="Strong_20_Emphasis">éléments à synchroniser</text:span> ou régler <text:span text:style-name="Strong_20_Emphasis">les paramètres du compte</text:span> (serveur d'envoi, de réception et les paramètres avancés) <text:line-break/><draw:frame draw:style-name="media" draw:name="14" text:anchor-type="as-char" draw:z-index="14" svg:width="7.9375cm" svg:height="14.102291666667cm"><draw:image xlink:href="Pictures/0f58ead79ee088c0ed22dcc53be4e311.png" xlink:type="simple" xlink:show="embed" xlink:actuate="onLoad"/></draw:frame>  <text:line-break/><text:line-break/></text:p>
        </text:list-item>
        <text:list-item>
          <text:p text:style-name="Numbering_20_1_Content_Last"> Dans l'application <text:span text:style-name="Strong_20_Emphasis">Mail</text:span>, vous pouvez alors accéder à votre compte mail. Attention à bien le sélectionner si vous avez d'autres comptes configurés. <text:line-break/>La synchronisation va débuter, selon le débit et le nombre de messages à synchroniser <text:span text:style-name="underline">cela peut prendre plusieurs minutes voire heures</text:span>, soyez patient. <text:line-break/><text:line-break/><draw:frame draw:style-name="media" draw:name="15" text:anchor-type="as-char" draw:z-index="15" svg:width="7.9375cm" svg:height="14.102291666667cm"><draw:image xlink:href="Pictures/36f43d4aafd09b8f10193aa4cd1607ad.png" xlink:type="simple" xlink:show="embed" xlink:actuate="onLoad"/></draw:frame> <text:line-break/> <text:line-break/>\\<draw:frame draw:style-name="media" draw:name="16" text:anchor-type="as-char" draw:z-index="16" svg:width="7.9375cm" svg:height="14.102291666667cm"><draw:image xlink:href="Pictures/ebcfc05e1f874e0666889ba3fb79e55e.png" xlink:type="simple" xlink:show="embed" xlink:actuate="onLoad"/></draw:frame> <draw:frame draw:style-name="media" draw:name="17" text:anchor-type="as-char" draw:z-index="17" svg:width="7.9375cm" svg:height="14.102291666667cm"><draw:image xlink:href="Pictures/78b0975afca5324db16355e9d158b7c6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ios:imap</dc:title>
  </office:meta>
</office:document-meta>
</file>