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e00768d1da6b2c89bfbb2893d1ce18.jpg"/>
  <manifest:file-entry manifest:media-type="image/jpeg" manifest:full-path="Pictures/d7748a641447732780eb50ae03f4880e.jpg"/>
  <manifest:file-entry manifest:media-type="image/jpeg" manifest:full-path="Pictures/fcd0ada2f16b2d5f15cf644b208e725e.jpg"/>
  <manifest:file-entry manifest:media-type="image/jpeg" manifest:full-path="Pictures/b6ac5cf163c75c9a71cbf1716b054d9f.jpg"/>
  <manifest:file-entry manifest:media-type="image/jpeg" manifest:full-path="Pictures/2965db39d1be392a76fb8a34b09860c0.jpg"/>
  <manifest:file-entry manifest:media-type="image/jpeg" manifest:full-path="Pictures/df45a995e132ca1dc7a71d5fc4c9cdb5.jpg"/>
  <manifest:file-entry manifest:media-type="image/jpeg" manifest:full-path="Pictures/5875ed5fea83354607f3e013df8b9211.jpg"/>
  <manifest:file-entry manifest:media-type="image/jpeg" manifest:full-path="Pictures/856f46ee5b5b2d1b36f2a4735f0f2ef3.jpg"/>
  <manifest:file-entry manifest:media-type="image/jpeg" manifest:full-path="Pictures/320f9b69af4412ace83d992e62db4ff8.jpg"/>
  <manifest:file-entry manifest:media-type="image/jpeg" manifest:full-path="Pictures/4b6004e00f22fad603eecd1d99d17fd4.jpg"/>
  <manifest:file-entry manifest:media-type="image/jpeg" manifest:full-path="Pictures/2bcc090969bee335af726641ee67749f.jpg"/>
  <manifest:file-entry manifest:media-type="image/jpeg" manifest:full-path="Pictures/9256860074caf03d00a6db967d4fcfe4.jpg"/>
  <manifest:file-entry manifest:media-type="image/jpeg" manifest:full-path="Pictures/ee8811bf3889ca2af017abd8f3a58e0e.jpg"/>
  <manifest:file-entry manifest:media-type="image/jpeg" manifest:full-path="Pictures/abfc0f2459aac1114d0692894026329c.jpg"/>
  <manifest:file-entry manifest:media-type="image/jpeg" manifest:full-path="Pictures/74036c1032c8e7c9d3943353f4a0527d.jpg"/>
  <manifest:file-entry manifest:media-type="image/jpeg" manifest:full-path="Pictures/6e63a002b3db2fe5dda5b03f82110c5c.jpg"/>
  <manifest:file-entry manifest:media-type="image/jpeg" manifest:full-path="Pictures/bec09f7b846411315f18840a2e5d142f.jpg"/>
  <manifest:file-entry manifest:media-type="image/jpeg" manifest:full-path="Pictures/fdd9ac1683dd9f89f771188d3d1782d1.jpg"/>
  <manifest:file-entry manifest:media-type="image/jpeg" manifest:full-path="Pictures/7e1c4d9b707664613610ad967f5c2780.jpg"/>
  <manifest:file-entry manifest:media-type="image/jpeg" manifest:full-path="Pictures/8b7b3a9630b194b74eaed132ffc0ceb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thunderbird:caldav"/><text:bookmark-start text:name="__RefHeading___ajouter-un-calendrieragenda-partage-sur-thunderbird_1"/><text:bookmark-start text:name="ajouter-un-calendrieragenda-partage-sur-thunderbird"/>Ajouter un Calendrier / Agenda partagé sur Thunderbird<text:bookmark-end text:name="__RefHeading___ajouter-un-calendrieragenda-partage-sur-thunderbird_1"/><text:bookmark-end text:name="ajouter-un-calendrieragenda-partage-sur-thunderbird"/></text:h>
      <text:h text:style-name="Heading_20_3" text:outline-level="3"><text:bookmark-start text:name="__RefHeading___obtention-de-l-adresse-url-du-calendrier-a-ajouter_2"/><text:bookmark-start text:name="obtention-de-l-adresse-url-du-calendrier-a-ajouter"/>Obtention de l'adresse (URL) du calendrier à ajouter<text:bookmark-end text:name="__RefHeading___obtention-de-l-adresse-url-du-calendrier-a-ajouter_2"/><text:bookmark-end text:name="obtention-de-l-adresse-url-du-calendrier-a-ajouter"/></text:h>
      <text:list text:style-name="Numbering_20_1" text:continue-numbering="false">
        <text:list-item>
          <text:p text:style-name="Numbering_20_1_Content_First"> <text:a xlink:type="simple" xlink:href="https://wiki.zenitique.fr/messagerie/webmail/connexion" text:style-name="Internet_20_link" text:visited-style-name="Visited_20_Internet_20_Link"> Connectez vous au Webmail</text:a></text:p>
        </text:list-item>
        <text:list-item>
          <text:p text:style-name="Numbering_20_1_Content"> Dans le menu principal cliquez sur <text:span text:style-name="Strong_20_Emphasis">Agenda</text:span><text:line-break/><draw:frame draw:style-name="media" draw:name="0" text:anchor-type="as-char" draw:z-index="0" svg:width="13.6525cm" svg:height="2.8839583333333cm"><draw:image xlink:href="Pictures/b7e00768d1da6b2c89bfbb2893d1ce18.jpg" xlink:type="simple" xlink:show="embed" xlink:actuate="onLoad"/></draw:frame></text:p>
        </text:list-item>
        <text:list-item>
          <text:p text:style-name="Numbering_20_1_Content"> Sur la gauche vous avez la liste des Agendas dans <text:span text:style-name="Strong_20_Emphasis">Mes agendas ou Agendas partagés</text:span>, choisissez l'agenda que vous souhaitez paramétrer et <text:span text:style-name="Strong_20_Emphasis">cliquez sur l'icône paramètres (crayon) à droite de l'agenda correspondant</text:span><text:line-break/><draw:frame draw:style-name="media" draw:name="1" text:anchor-type="as-char" draw:z-index="1" svg:width="5.08cm" svg:height="4.92125cm"><draw:image xlink:href="Pictures/d7748a641447732780eb50ae03f4880e.jpg" xlink:type="simple" xlink:show="embed" xlink:actuate="onLoad"/></draw:frame></text:p>
        </text:list-item>
        <text:list-item>
          <text:p text:style-name="Numbering_20_1_Content"> La fenêtre de paramétrage de l'agenda apparait<text:line-break/><draw:frame draw:style-name="media" draw:name="2" text:anchor-type="as-char" draw:z-index="2" svg:width="20.081875cm" style:rel-width="100%" svg:height="7.3025cm" style:rel-height="scale"><draw:image xlink:href="Pictures/fcd0ada2f16b2d5f15cf644b208e725e.jpg" xlink:type="simple" xlink:show="embed" xlink:actuate="onLoad"/></draw:frame></text:p>
        </text:list-item>
        <text:list-item>
          <text:p text:style-name="Numbering_20_1_Content"> Cliquez sur <text:span text:style-name="Strong_20_Emphasis">Inscription</text:span><text:line-break/><draw:frame draw:style-name="media" draw:name="3" text:anchor-type="as-char" draw:z-index="3" svg:width="19.949583333333cm" style:rel-width="100%" svg:height="7.14375cm" style:rel-height="scale"><draw:image xlink:href="Pictures/b6ac5cf163c75c9a71cbf1716b054d9f.jpg" xlink:type="simple" xlink:show="embed" xlink:actuate="onLoad"/></draw:frame></text:p>
        </text:list-item>
        <text:list-item>
          <text:p text:style-name="Numbering_20_1_Content"> Parmi tous les liens disponibles <text:span text:style-name="Strong_20_Emphasis">Copiez</text:span> celui indiqué <text:span text:style-name="Strong_20_Emphasis">CalDAV Subscription URL</text:span> (le premier)<text:line-break/><draw:frame draw:style-name="media" draw:name="4" text:anchor-type="as-char" draw:z-index="4" svg:width="19.896666666667cm" style:rel-width="100%" svg:height="11.641666666667cm" style:rel-height="scale"><draw:image xlink:href="Pictures/2965db39d1be392a76fb8a34b09860c0.jpg" xlink:type="simple" xlink:show="embed" xlink:actuate="onLoad"/></draw:frame></text:p>
        </text:list-item>
        <text:list-item>
          <text:p text:style-name="Numbering_20_1_Content_Last"> Vous pouvez quitter le Webmail</text:p>
        </text:list-item>
      </text:list>
      <text:h text:style-name="Heading_20_3" text:outline-level="3"><text:bookmark-start text:name="__RefHeading___ajout-de-l-agenda-dans-thunderbird_3"/><text:bookmark-start text:name="ajout-de-l-agenda-dans-thunderbird"/>Ajout de l'agenda dans Thunderbird<text:bookmark-end text:name="__RefHeading___ajout-de-l-agenda-dans-thunderbird_3"/><text:bookmark-end text:name="ajout-de-l-agenda-dans-thunderbird"/></text:h>
      <text:list text:style-name="Numbering_20_1" text:continue-numbering="false">
        <text:list-item>
          <text:p text:style-name="Numbering_20_1_Content_First"> Allez dans le <text:span text:style-name="Strong_20_Emphasis">Menu Thunderbird</text:span> (en haut à droite), sur <text:span text:style-name="Strong_20_Emphasis">Évènements et tâches</text:span><text:line-break/><draw:frame draw:style-name="media" draw:name="5" text:anchor-type="as-char" draw:z-index="5" svg:width="12.117916666667cm" svg:height="10.689166666667cm"><draw:image xlink:href="Pictures/df45a995e132ca1dc7a71d5fc4c9cdb5.jpg" xlink:type="simple" xlink:show="embed" xlink:actuate="onLoad"/></draw:frame></text:p>
        </text:list-item>
        <text:list-item>
          <text:p text:style-name="Numbering_20_1_Content"> puis cliquez sur <text:span text:style-name="Strong_20_Emphasis">Agenda</text:span><text:line-break/><draw:frame draw:style-name="media" draw:name="6" text:anchor-type="as-char" draw:z-index="6" svg:width="12.620625cm" svg:height="10.31875cm"><draw:image xlink:href="Pictures/5875ed5fea83354607f3e013df8b9211.jpg" xlink:type="simple" xlink:show="embed" xlink:actuate="onLoad"/></draw:frame></text:p>
        </text:list-item>
        <text:list-item>
          <text:p text:style-name="Numbering_20_1_Content"> La fenêtre de l'agenda s'affiche<text:line-break/><draw:frame draw:style-name="media" draw:name="7" text:anchor-type="as-char" draw:z-index="7" svg:width="19.05cm" style:rel-width="100%" svg:height="13.123333333333cm" style:rel-height="scale"><draw:image xlink:href="Pictures/856f46ee5b5b2d1b36f2a4735f0f2ef3.jpg" xlink:type="simple" xlink:show="embed" xlink:actuate="onLoad"/></draw:frame></text:p>
        </text:list-item>
        <text:list-item>
          <text:p text:style-name="Numbering_20_1_Content"> <text:span text:style-name="Strong_20_Emphasis">Cliquez avec le bouton droit dans la zone en dessous des Agendas</text:span> à gauche, puis <text:span text:style-name="Strong_20_Emphasis">Nouvel agenda…</text:span><text:line-break/><draw:frame draw:style-name="media" draw:name="8" text:anchor-type="as-char" draw:z-index="8" svg:width="8.810625cm" svg:height="9.286875cm"><draw:image xlink:href="Pictures/320f9b69af4412ace83d992e62db4ff8.jpg" xlink:type="simple" xlink:show="embed" xlink:actuate="onLoad"/></draw:frame></text:p>
        </text:list-item>
        <text:list-item>
          <text:p text:style-name="Numbering_20_1_Content"> Sélectionnez <text:span text:style-name="Strong_20_Emphasis">Sur le réseau</text:span><text:line-break/><draw:frame draw:style-name="media" draw:name="9" text:anchor-type="as-char" draw:z-index="9" svg:width="13.149791666667cm" svg:height="10.556875cm"><draw:image xlink:href="Pictures/4b6004e00f22fad603eecd1d99d17fd4.jpg" xlink:type="simple" xlink:show="embed" xlink:actuate="onLoad"/></draw:frame></text:p>
        </text:list-item>
        <text:list-item>
          <text:p text:style-name="Numbering_20_1_Content"> Cliquez sur <text:span text:style-name="Strong_20_Emphasis">Suivant</text:span><text:line-break/><draw:frame draw:style-name="media" draw:name="10" text:anchor-type="as-char" draw:z-index="10" svg:width="13.149791666667cm" svg:height="10.556875cm"><draw:image xlink:href="Pictures/2bcc090969bee335af726641ee67749f.jpg" xlink:type="simple" xlink:show="embed" xlink:actuate="onLoad"/></draw:frame></text:p>
        </text:list-item>
        <text:list-item>
          <text:p text:style-name="Numbering_20_1_Content"> Sélectionnez <text:span text:style-name="Strong_20_Emphasis">CalDAV</text:span> puis entrez dans <text:span text:style-name="Strong_20_Emphasis">Emplacement</text:span> l'adresse <text:span text:style-name="Strong_20_Emphasis">copiée précédemment</text:span><text:line-break/><draw:frame draw:style-name="media" draw:name="11" text:anchor-type="as-char" draw:z-index="11" svg:width="13.149791666667cm" svg:height="10.556875cm"><draw:image xlink:href="Pictures/9256860074caf03d00a6db967d4fcfe4.jpg" xlink:type="simple" xlink:show="embed" xlink:actuate="onLoad"/></draw:frame></text:p>
        </text:list-item>
        <text:list-item>
          <text:p text:style-name="Numbering_20_1_Content"> Cliquez sur <text:span text:style-name="Strong_20_Emphasis">Suivant</text:span><text:line-break/><draw:frame draw:style-name="media" draw:name="12" text:anchor-type="as-char" draw:z-index="12" svg:width="13.123333333333cm" svg:height="10.530416666667cm"><draw:image xlink:href="Pictures/ee8811bf3889ca2af017abd8f3a58e0e.jpg" xlink:type="simple" xlink:show="embed" xlink:actuate="onLoad"/></draw:frame></text:p>
        </text:list-item>
        <text:list-item>
          <text:p text:style-name="Numbering_20_1_Content"> Indiquez le <text:span text:style-name="Strong_20_Emphasis">nom</text:span> de l'agenda, si souhaité sa <text:span text:style-name="Strong_20_Emphasis">couleur</text:span>. Si vous souhaitez avoir des alertes pour les alarmes laissez <text:span text:style-name="Strong_20_Emphasis">Afficher les alarmes</text:span> coché, sinon décochez-le (conseil: activez-le uniquement pour votre agenda et pas ceux de vos collaborateurs). Vérifiez <text:span text:style-name="Strong_20_Emphasis">l'adresse électronique</text:span> qui sera utilisée pour envoyer les invitations<text:line-break/><draw:frame draw:style-name="media" draw:name="13" text:anchor-type="as-char" draw:z-index="13" svg:width="13.123333333333cm" svg:height="10.530416666667cm"><draw:image xlink:href="Pictures/abfc0f2459aac1114d0692894026329c.jpg" xlink:type="simple" xlink:show="embed" xlink:actuate="onLoad"/></draw:frame></text:p>
        </text:list-item>
        <text:list-item>
          <text:p text:style-name="Numbering_20_1_Content"> Cliquez sur <text:span text:style-name="Strong_20_Emphasis">Suivant</text:span><text:line-break/><draw:frame draw:style-name="media" draw:name="14" text:anchor-type="as-char" draw:z-index="14" svg:width="13.149791666667cm" svg:height="10.530416666667cm"><draw:image xlink:href="Pictures/74036c1032c8e7c9d3943353f4a0527d.jpg" xlink:type="simple" xlink:show="embed" xlink:actuate="onLoad"/></draw:frame></text:p>
        </text:list-item>
        <text:list-item>
          <text:p text:style-name="Numbering_20_1_Content"> Authentifiez vous <text:span text:style-name="Strong_20_Emphasis">avec les mêmes informations que sur le Webmail</text:span>, c'est-à-dire votre <text:span text:style-name="Strong_20_Emphasis">adresse e-mail complète avec domaine</text:span> et votre <text:span text:style-name="Strong_20_Emphasis">mot de passe</text:span>. Cochez <text:span text:style-name="Strong_20_Emphasis">Utiliser le gestionnaire de mots de passe pour se souvenir de ce mot de passe</text:span><text:line-break/><draw:frame draw:style-name="media" draw:name="15" text:anchor-type="as-char" draw:z-index="15" svg:width="17.356666666667cm" style:rel-width="100%" svg:height="5.08cm" style:rel-height="scale"><draw:image xlink:href="Pictures/6e63a002b3db2fe5dda5b03f82110c5c.jpg" xlink:type="simple" xlink:show="embed" xlink:actuate="onLoad"/></draw:frame></text:p>
        </text:list-item>
        <text:list-item>
          <text:p text:style-name="Numbering_20_1_Content"> Validez avec <text:span text:style-name="Strong_20_Emphasis">OK</text:span><text:line-break/><draw:frame draw:style-name="media" draw:name="16" text:anchor-type="as-char" draw:z-index="16" svg:width="17.30375cm" style:rel-width="100%" svg:height="5.1064583333333cm" style:rel-height="scale"><draw:image xlink:href="Pictures/bec09f7b846411315f18840a2e5d142f.jpg" xlink:type="simple" xlink:show="embed" xlink:actuate="onLoad"/></draw:frame></text:p>
        </text:list-item>
        <text:list-item>
          <text:p text:style-name="Numbering_20_1_Content_Last"> Cliquez sur <text:span text:style-name="Strong_20_Emphasis">Terminer</text:span><text:line-break/><draw:frame draw:style-name="media" draw:name="17" text:anchor-type="as-char" draw:z-index="17" svg:width="13.149791666667cm" svg:height="10.556875cm"><draw:image xlink:href="Pictures/fdd9ac1683dd9f89f771188d3d1782d1.jpg" xlink:type="simple" xlink:show="embed" xlink:actuate="onLoad"/></draw:frame></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Vous pouvez répéter cette procédure avec autant d'agendas disponibles que vous souhaitez (par exemple pour visualiser les agendas de vos collègues directement dans Thunderbird ; les adresses (URL) sont uniques pour chaque agenda et chaque utilisateur)</text:p></table:table-cell></table:table-row></table:table></draw:text-box></draw:frame></text:p>
      <text:h text:style-name="Heading_20_3" text:outline-level="3"><text:bookmark-start text:name="__RefHeading___retrait-de-l-agenda-local-par-defaut-de-thunderbird_4"/><text:bookmark-start text:name="retrait-de-l-agenda-local-par-defaut-de-thunderbird"/>Retrait de l'agenda local par défaut de Thunderbird<text:bookmark-end text:name="__RefHeading___retrait-de-l-agenda-local-par-defaut-de-thunderbird_4"/><text:bookmark-end text:name="retrait-de-l-agenda-local-par-defaut-de-thunderbird"/></text:h>
      <text:p text:style-name="Text_20_body">Par défaut Thunderbird crée un agenda local (non synchronisé). Nous vous conseillons de le retirer dès que vous avez ajouté un agenda distant afin de ne pas mélanger les stockages d'évènements. (Thunderbird n'autorise le retrait que si au moins un autre agenda existe)</text:p>
      <text:list text:style-name="Numbering_20_1" text:continue-numbering="false">
        <text:list-item>
          <text:p text:style-name="Numbering_20_1_Content_First"> <text:span text:style-name="Strong_20_Emphasis">Cliquez en bouton droit</text:span> sur <text:span text:style-name="Strong_20_Emphasis">Mon agenda</text:span> puis <text:span text:style-name="Strong_20_Emphasis">Supprimer l'agenda</text:span><text:line-break/><draw:frame draw:style-name="media" draw:name="18" text:anchor-type="as-char" draw:z-index="18" svg:width="9.8689583333333cm" svg:height="8.175625cm"><draw:image xlink:href="Pictures/7e1c4d9b707664613610ad967f5c2780.jpg" xlink:type="simple" xlink:show="embed" xlink:actuate="onLoad"/></draw:frame></text:p>
        </text:list-item>
        <text:list-item>
          <text:p text:style-name="Numbering_20_1_Content_Last"> Cliquez sur <text:span text:style-name="Strong_20_Emphasis">OK</text:span> pour confirmer<text:line-break/><draw:frame draw:style-name="media" draw:name="19" text:anchor-type="as-char" draw:z-index="19" svg:width="11.853333333333cm" svg:height="3.254375cm"><draw:image xlink:href="Pictures/8b7b3a9630b194b74eaed132ffc0ceb7.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thunderbird:caldav</dc:title>
  </office:meta>
</office:document-meta>
</file>