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4daff7cfe664013ba4eb88c2c4aaf44.jpg"/>
  <manifest:file-entry manifest:media-type="image/jpeg" manifest:full-path="Pictures/b8e860b248e15fa0c5d5a0929ab9e77b.jpg"/>
  <manifest:file-entry manifest:media-type="image/jpeg" manifest:full-path="Pictures/955c268ba0adfd18df9c0a3fd6c9dcb8.jpg"/>
  <manifest:file-entry manifest:media-type="image/jpeg" manifest:full-path="Pictures/23c949ee23321abdd8464719aa767079.jpg"/>
  <manifest:file-entry manifest:media-type="image/jpeg" manifest:full-path="Pictures/fb21cd90825b50def7e355ccf1b87998.jpg"/>
  <manifest:file-entry manifest:media-type="image/jpeg" manifest:full-path="Pictures/508150ee7e6556fbd8f266cb3add11fe.jpg"/>
  <manifest:file-entry manifest:media-type="image/jpeg" manifest:full-path="Pictures/d42700276133e77d7924a4e0e23d3c22.jpg"/>
  <manifest:file-entry manifest:media-type="image/jpeg" manifest:full-path="Pictures/498f7273a80c1a0fd2c6090e63c8dbee.jpg"/>
  <manifest:file-entry manifest:media-type="image/jpeg" manifest:full-path="Pictures/aab844792ebc1a30e9034707d1ad0ddc.jpg"/>
  <manifest:file-entry manifest:media-type="image/jpeg" manifest:full-path="Pictures/ac82575e1b9f4b92d4188ad9dca1b56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essagerie:thunderbird:carddav"/><text:bookmark-start text:name="__RefHeading___ajouter-des-contactscarnet-d-adresses-partage-sur-thunderbird_1"/><text:bookmark-start text:name="ajouter-des-contactscarnet-d-adresses-partage-sur-thunderbird"/>Ajouter des Contacts / Carnet d'adresses partagé sur Thunderbird<text:bookmark-end text:name="__RefHeading___ajouter-des-contactscarnet-d-adresses-partage-sur-thunderbird_1"/><text:bookmark-end text:name="ajouter-des-contactscarnet-d-adresses-partage-sur-thunderbird"/></text:h>
      <text:h text:style-name="Heading_20_3" text:outline-level="3"><text:bookmark-start text:name="__RefHeading___obtention-de-l-adresse-url-du-carnet-d-adresses-a-ajouter_2"/><text:bookmark-start text:name="obtention-de-l-adresse-url-du-carnet-d-adresses-a-ajouter"/>Obtention de l'adresse (URL) du carnet d'adresses à ajouter<text:bookmark-end text:name="__RefHeading___obtention-de-l-adresse-url-du-carnet-d-adresses-a-ajouter_2"/><text:bookmark-end text:name="obtention-de-l-adresse-url-du-carnet-d-adresses-a-ajouter"/></text:h>
      <text:list text:style-name="Numbering_20_1" text:continue-numbering="false">
        <text:list-item>
          <text:p text:style-name="Numbering_20_1_Content_First"> <text:a xlink:type="simple" xlink:href="https://wiki.zenitique.fr/messagerie/webmail/connexion" text:style-name="Internet_20_link" text:visited-style-name="Visited_20_Internet_20_Link"> Connectez vous au Webmail</text:a></text:p>
        </text:list-item>
        <text:list-item>
          <text:p text:style-name="Numbering_20_1_Content"> Dans le menu principal cliquez sur <text:span text:style-name="Strong_20_Emphasis">Carnet d'adresses</text:span><text:line-break/><draw:frame draw:style-name="media" draw:name="0" text:anchor-type="as-char" draw:z-index="0" svg:width="12.991041666667cm" svg:height="2.460625cm"><draw:image xlink:href="Pictures/74daff7cfe664013ba4eb88c2c4aaf44.jpg" xlink:type="simple" xlink:show="embed" xlink:actuate="onLoad"/></draw:frame></text:p>
        </text:list-item>
        <text:list-item>
          <text:p text:style-name="Numbering_20_1_Content"> Sur la gauche vous avez la liste des Carnets d'adresses dans <text:span text:style-name="Strong_20_Emphasis">Mes carnets d'adresses ou Carnets d'adresses partagés</text:span>, choisissez le carnet d'adresse que vous souhaitez paramétrer et <text:span text:style-name="Strong_20_Emphasis">cliquez sur l'icône paramètres (crayon) à droite</text:span><text:line-break/><draw:frame draw:style-name="media" draw:name="1" text:anchor-type="as-char" draw:z-index="1" svg:width="6.8791666666667cm" svg:height="3.7041666666667cm"><draw:image xlink:href="Pictures/b8e860b248e15fa0c5d5a0929ab9e77b.jpg" xlink:type="simple" xlink:show="embed" xlink:actuate="onLoad"/></draw:frame></text:p>
        </text:list-item>
        <text:list-item>
          <text:p text:style-name="Numbering_20_1_Content"> La fenêtre de paramétrage du carnet d'adresses apparait<text:line-break/><draw:frame draw:style-name="media" draw:name="2" text:anchor-type="as-char" draw:z-index="2" svg:width="18.917708333333cm" style:rel-width="100%" svg:height="10.927291666667cm" style:rel-height="scale"><draw:image xlink:href="Pictures/955c268ba0adfd18df9c0a3fd6c9dcb8.jpg" xlink:type="simple" xlink:show="embed" xlink:actuate="onLoad"/></draw:frame></text:p>
        </text:list-item>
        <text:list-item>
          <text:p text:style-name="Numbering_20_1_Content"> Parmi tous les liens disponibles <text:span text:style-name="Strong_20_Emphasis">Copiez</text:span> celui indiqué <text:span text:style-name="Strong_20_Emphasis">CardDAV Subscription URL</text:span> (le premier)</text:p>
        </text:list-item>
        <text:list-item>
          <text:p text:style-name="Numbering_20_1_Content_Last"> Vous pouvez quitter le Webmail</text:p>
        </text:list-item>
      </text:list>
      <text:h text:style-name="Heading_20_3" text:outline-level="3"><text:bookmark-start text:name="__RefHeading___ajout-du-carnet-d-adresses-dans-thunderbird_3"/><text:bookmark-start text:name="ajout-du-carnet-d-adresses-dans-thunderbird"/>Ajout du carnet d'adresses dans Thunderbird<text:bookmark-end text:name="__RefHeading___ajout-du-carnet-d-adresses-dans-thunderbird_3"/><text:bookmark-end text:name="ajout-du-carnet-d-adresses-dans-thunderbird"/></text:h>
      <text:list text:style-name="Numbering_20_1" text:continue-numbering="false">
        <text:list-item>
          <text:p text:style-name="Numbering_20_1_Content_First"> Sur la page d'accueil de Thunderbird cliquez sur <text:span text:style-name="Strong_20_Emphasis">Adresses</text:span><text:line-break/><draw:frame draw:style-name="media" draw:name="3" text:anchor-type="as-char" draw:z-index="3" svg:width="13.335cm" svg:height="3.65125cm"><draw:image xlink:href="Pictures/23c949ee23321abdd8464719aa767079.jpg" xlink:type="simple" xlink:show="embed" xlink:actuate="onLoad"/></draw:frame></text:p>
        </text:list-item>
        <text:list-item>
          <text:p text:style-name="Numbering_20_1_Content"> Vous arrivez ensuite sur la page des carnets d'adresses<text:line-break/><draw:frame draw:style-name="media" draw:name="4" text:anchor-type="as-char" draw:z-index="4" svg:width="15.5575cm" svg:height="7.46125cm"><draw:image xlink:href="Pictures/fb21cd90825b50def7e355ccf1b87998.jpg" xlink:type="simple" xlink:show="embed" xlink:actuate="onLoad"/></draw:frame></text:p>
        </text:list-item>
        <text:list-item>
          <text:p text:style-name="Numbering_20_1_Content"> Allez dans le menu <text:span text:style-name="Strong_20_Emphasis">Fichier &gt; Nouveau</text:span><text:line-break/><draw:frame draw:style-name="media" draw:name="5" text:anchor-type="as-char" draw:z-index="5" svg:width="14.366875cm" svg:height="6.985cm"><draw:image xlink:href="Pictures/508150ee7e6556fbd8f266cb3add11fe.jpg" xlink:type="simple" xlink:show="embed" xlink:actuate="onLoad"/></draw:frame></text:p>
        </text:list-item>
        <text:list-item>
          <text:p text:style-name="Numbering_20_1_Content"> puis <text:span text:style-name="Strong_20_Emphasis">Carnet d'adresses distant</text:span><text:line-break/><draw:frame draw:style-name="media" draw:name="6" text:anchor-type="as-char" draw:z-index="6" svg:width="15.954375cm" svg:height="6.35cm"><draw:image xlink:href="Pictures/d42700276133e77d7924a4e0e23d3c22.jpg" xlink:type="simple" xlink:show="embed" xlink:actuate="onLoad"/></draw:frame></text:p>
        </text:list-item>
        <text:list-item>
          <text:p text:style-name="Numbering_20_1_Content"> Indiquez le <text:span text:style-name="Strong_20_Emphasis">nom</text:span> du carnet d'adresses, puis l'<text:span text:style-name="Strong_20_Emphasis">adresse (URL) copiée précédemment</text:span>. Il est recommandé de cocher <text:span text:style-name="Strong_20_Emphasis">Synchronisation Périodique</text:span> et de laisser <text:span text:style-name="Strong_20_Emphasis">15 min</text:span> mais de retirer <text:span text:style-name="Strong_20_Emphasis">Afficher les Notiications</text:span> et celles <text:span text:style-name="Strong_20_Emphasis">au démarrage*<text:line-break/><draw:frame draw:style-name="media" draw:name="7" text:anchor-type="as-char" draw:z-index="7" svg:width="18.679583333333cm" style:rel-width="100%" svg:height="10.503958333333cm" style:rel-height="scale"><draw:image xlink:href="Pictures/498f7273a80c1a0fd2c6090e63c8dbee.jpg" xlink:type="simple" xlink:show="embed" xlink:actuate="onLoad"/></draw:frame><text:line-break/>
  - Validez avec </text:span>OK**<text:line-break/><draw:frame draw:style-name="media" draw:name="8" text:anchor-type="as-char" draw:z-index="8" svg:width="18.679583333333cm" style:rel-width="100%" svg:height="10.503958333333cm" style:rel-height="scale"><draw:image xlink:href="Pictures/aab844792ebc1a30e9034707d1ad0ddc.jpg" xlink:type="simple" xlink:show="embed" xlink:actuate="onLoad"/></draw:frame></text:p>
        </text:list-item>
        <text:list-item>
          <text:p text:style-name="Numbering_20_1_Content_Last"> De retour à la liste des carnets d'adresses vous verrez votre nouveau carnet d'adresses distant<text:line-break/><draw:frame draw:style-name="media" draw:name="9" text:anchor-type="as-char" draw:z-index="9" svg:width="13.361458333333cm" svg:height="4.9477083333333cm"><draw:image xlink:href="Pictures/ac82575e1b9f4b92d4188ad9dca1b564.jpg" xlink:type="simple" xlink:show="embed" xlink:actuate="onLoad"/></draw:frame></text:p>
        </text:list-item>
      </text:list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Vous pouvez répéter cette procédure avec autant de carnets d'adresses disponibles que vous souhaitez (par exemple pour visualiser les contacts de vos collègues directement dans Thunderbird ; les adresses (URL) sont uniques pour chaque carnet d'adresse et chaque utilisateur)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essagerie:thunderbird:carddav</dc:title>
  </office:meta>
</office:document-meta>
</file>