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ae86b706be30f5d7591870487254a64.jpg"/>
  <manifest:file-entry manifest:media-type="image/jpeg" manifest:full-path="Pictures/971ca9232385a5851f220c673c517c8b.jpg"/>
  <manifest:file-entry manifest:media-type="image/jpeg" manifest:full-path="Pictures/8eb03be97ac00b50165cf53b4ffb900d.jpg"/>
  <manifest:file-entry manifest:media-type="image/jpeg" manifest:full-path="Pictures/b245a209134a0524d1af84e05830859e.jpg"/>
  <manifest:file-entry manifest:media-type="image/jpeg" manifest:full-path="Pictures/e2c4b6da13d9021a59ab3256d3e241df.jpg"/>
  <manifest:file-entry manifest:media-type="image/jpeg" manifest:full-path="Pictures/acc6a0c9bb6f7907638c8940aac0e345.jpg"/>
  <manifest:file-entry manifest:media-type="image/jpeg" manifest:full-path="Pictures/8edcb069770d78c9ca1d1b76f2af9324.jpg"/>
  <manifest:file-entry manifest:media-type="image/jpeg" manifest:full-path="Pictures/0765256864da79326ba20fb2443e7ae4.jpg"/>
  <manifest:file-entry manifest:media-type="image/jpeg" manifest:full-path="Pictures/497811adbc1591261ae4a5e61eb65ebd.jpg"/>
  <manifest:file-entry manifest:media-type="image/jpeg" manifest:full-path="Pictures/572086b0185b37b2ab0e94b378e98c56.jpg"/>
  <manifest:file-entry manifest:media-type="image/jpeg" manifest:full-path="Pictures/98b9bf39a78441575f19bcd8863809af.jpg"/>
  <manifest:file-entry manifest:media-type="image/jpeg" manifest:full-path="Pictures/083da02d526342d8325e4a564e4ae47b.jpg"/>
  <manifest:file-entry manifest:media-type="image/jpeg" manifest:full-path="Pictures/32f2fa9db3172fed4f2b38015b21f7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thunderbird:installation:windows"/><text:bookmark-start text:name="__RefHeading___installation-de-mozilla-thunderbird-sous-windows_1"/><text:bookmark-start text:name="installation-de-mozilla-thunderbird-sous-windows"/>Installation de Mozilla Thunderbird sous Windows<text:bookmark-end text:name="__RefHeading___installation-de-mozilla-thunderbird-sous-windows_1"/><text:bookmark-end text:name="installation-de-mozilla-thunderbird-sous-windows"/></text:h>
      <text:p text:style-name="Text_20_body">Cette procédure vous permettra d'installer Mozilla Thunderbird qui est le client de messagerie que nous recommandons, sous Windows (pour d'autres systèmes, nous contacter).</text:p>
      <text:p text:style-name="Text_20_body">Nous détaillons ici l'installation des modules complémentaires nécessaires à la synchronisation des agendas, carnets d'adresses et tâches. Si vous avez déjà téléchargé ou installé Mozilla Thunderbird vous pouvez passer les étapes correspondantes. De la même manière si votre compte de messagerie est opérationnel et que vous souhaitez installer uniquement les modules complémentaires vous pouvez démarrer directement à l'étape correspondante.</text:p>
      <text:h text:style-name="Heading_20_3" text:outline-level="3"><text:bookmark-start text:name="__RefHeading___telechargement_2"/><text:bookmark-start text:name="telechargement"/>Téléchargement<text:bookmark-end text:name="__RefHeading___telechargement_2"/><text:bookmark-end text:name="telechargement"/></text:h>
      <text:list text:style-name="Numbering_20_1" text:continue-numbering="false">
        <text:list-item>
          <text:p text:style-name="Numbering_20_1_Content_First"> Lancez votre navigateur Internet, et connectez vous sur <text:span text:style-name="Strong_20_Emphasis"><text:a xlink:type="simple" xlink:href="https://www.mozilla.org/fr/thunderbird/" text:style-name="Internet_20_link" text:visited-style-name="Visited_20_Internet_20_Link">https://www.mozilla.org/fr/thunderbird/</text:a></text:span> (vous pouvez cliquer sur ce lien également)<text:line-break/><draw:frame draw:style-name="media" draw:name="0" text:anchor-type="as-char" draw:z-index="0" svg:width="20.822708333333cm" style:rel-width="100%" svg:height="14.393333333333cm" style:rel-height="scale"><draw:image xlink:href="Pictures/6ae86b706be30f5d7591870487254a64.jpg" xlink:type="simple" xlink:show="embed" xlink:actuate="onLoad"/></draw:frame></text:p>
        </text:list-item>
        <text:list-item>
          <text:p text:style-name="Numbering_20_1_Content"> Cliquez sur <text:span text:style-name="Strong_20_Emphasis">l'icône de téléchargement</text:span><text:line-break/><draw:frame draw:style-name="media" draw:name="1" text:anchor-type="as-char" draw:z-index="1" svg:width="10.742083333333cm" svg:height="5.794375cm"><draw:image xlink:href="Pictures/971ca9232385a5851f220c673c517c8b.jpg" xlink:type="simple" xlink:show="embed" xlink:actuate="onLoad"/></draw:frame></text:p>
        </text:list-item>
        <text:list-item>
          <text:p text:style-name="Numbering_20_1_Content_Last"> <text:span text:style-name="Strong_20_Emphasis">Enregistrez</text:span> le fichier<text:line-break/><draw:frame draw:style-name="media" draw:name="2" text:anchor-type="as-char" draw:z-index="2" svg:width="11.668125cm" svg:height="5.1064583333333cm"><draw:image xlink:href="Pictures/8eb03be97ac00b50165cf53b4ffb900d.jpg" xlink:type="simple" xlink:show="embed" xlink:actuate="onLoad"/></draw:frame></text:p>
        </text:list-item>
      </text:list>
      <text:h text:style-name="Heading_20_3" text:outline-level="3"><text:bookmark-start text:name="__RefHeading___installation_3"/><text:bookmark-start text:name="installation"/>Installation<text:bookmark-end text:name="__RefHeading___installation_3"/><text:bookmark-end text:name="installation"/></text:h>
      <text:list text:style-name="Numbering_20_1" text:continue-numbering="false">
        <text:list-item>
          <text:p text:style-name="Numbering_20_1_Content_First"> Lancez l'installation, le moyen le plus rapide est d'afficher les derniers téléchargements et de cliquer sur le fichier Thunderbird.exe correspondant<text:line-break/><draw:frame draw:style-name="media" draw:name="3" text:anchor-type="as-char" draw:z-index="3" svg:width="12.435416666667cm" svg:height="4.841875cm"><draw:image xlink:href="Pictures/b245a209134a0524d1af84e05830859e.jpg" xlink:type="simple" xlink:show="embed" xlink:actuate="onLoad"/></draw:frame></text:p>
        </text:list-item>
        <text:list-item>
          <text:p text:style-name="Numbering_20_1_Content"> Exécutez l'installation<text:line-break/><draw:frame draw:style-name="media" draw:name="4" text:anchor-type="as-char" draw:z-index="4" svg:width="10.795cm" svg:height="8.175625cm"><draw:image xlink:href="Pictures/e2c4b6da13d9021a59ab3256d3e241df.jpg" xlink:type="simple" xlink:show="embed" xlink:actuate="onLoad"/></draw:frame></text:p>
        </text:list-item>
        <text:list-item>
          <text:p text:style-name="Numbering_20_1_Content"> Si demandé, confirmez les autorisations<text:line-break/><draw:frame draw:style-name="media" draw:name="5" text:anchor-type="as-char" draw:z-index="5" svg:width="12.356041666667cm" svg:height="6.9585416666667cm"><draw:image xlink:href="Pictures/acc6a0c9bb6f7907638c8940aac0e345.jpg" xlink:type="simple" xlink:show="embed" xlink:actuate="onLoad"/></draw:frame></text:p>
        </text:list-item>
        <text:list-item>
          <text:p text:style-name="Numbering_20_1_Content"> L'installation s'affiche, cliquez sur <text:span text:style-name="Strong_20_Emphasis">Suivant</text:span><text:line-break/><draw:frame draw:style-name="media" draw:name="6" text:anchor-type="as-char" draw:z-index="6" svg:width="13.335cm" svg:height="10.31875cm"><draw:image xlink:href="Pictures/8edcb069770d78c9ca1d1b76f2af9324.jpg" xlink:type="simple" xlink:show="embed" xlink:actuate="onLoad"/></draw:frame></text:p>
        </text:list-item>
        <text:list-item>
          <text:p text:style-name="Numbering_20_1_Content"> Laissez les options par défaut et faites <text:span text:style-name="Strong_20_Emphasis">Suivant</text:span><text:line-break/><draw:frame draw:style-name="media" draw:name="7" text:anchor-type="as-char" draw:z-index="7" svg:width="13.308541666667cm" svg:height="10.292291666667cm"><draw:image xlink:href="Pictures/0765256864da79326ba20fb2443e7ae4.jpg" xlink:type="simple" xlink:show="embed" xlink:actuate="onLoad"/></draw:frame></text:p>
        </text:list-item>
        <text:list-item>
          <text:p text:style-name="Numbering_20_1_Content"> Confirmez en cliquant sur <text:span text:style-name="Strong_20_Emphasis">Installer</text:span><text:line-break/><draw:frame draw:style-name="media" draw:name="8" text:anchor-type="as-char" draw:z-index="8" svg:width="13.308541666667cm" svg:height="10.292291666667cm"><draw:image xlink:href="Pictures/497811adbc1591261ae4a5e61eb65ebd.jpg" xlink:type="simple" xlink:show="embed" xlink:actuate="onLoad"/></draw:frame></text:p>
        </text:list-item>
        <text:list-item>
          <text:p text:style-name="Numbering_20_1_Content"> Cliquez sur <text:span text:style-name="Strong_20_Emphasis">Terminer</text:span><text:line-break/><draw:frame draw:style-name="media" draw:name="9" text:anchor-type="as-char" draw:z-index="9" svg:width="13.308541666667cm" svg:height="10.265833333333cm"><draw:image xlink:href="Pictures/572086b0185b37b2ab0e94b378e98c56.jpg" xlink:type="simple" xlink:show="embed" xlink:actuate="onLoad"/></draw:frame></text:p>
        </text:list-item>
        <text:list-item>
          <text:p text:style-name="Numbering_20_1_Content"> Définissez les associations de fichiers et fonctionnalités en cliquant sur <text:span text:style-name="Strong_20_Emphasis">Définir par défaut</text:span><text:line-break/><draw:frame draw:style-name="media" draw:name="10" text:anchor-type="as-char" draw:z-index="10" svg:width="10.95375cm" svg:height="5.7679166666667cm"><draw:image xlink:href="Pictures/98b9bf39a78441575f19bcd8863809af.jpg" xlink:type="simple" xlink:show="embed" xlink:actuate="onLoad"/></draw:frame></text:p>
        </text:list-item>
        <text:list-item>
          <text:p text:style-name="Numbering_20_1_Content"> Terminez l'étape actuelle par <text:span text:style-name="Strong_20_Emphasis">Je configurerai mon compte plus tard</text:span><text:line-break/><draw:frame draw:style-name="media" draw:name="11" text:anchor-type="as-char" draw:z-index="11" svg:width="21.166666666667cm" style:rel-width="100%" svg:height="14.790208333333cm" style:rel-height="scale"><draw:image xlink:href="Pictures/083da02d526342d8325e4a564e4ae47b.jpg" xlink:type="simple" xlink:show="embed" xlink:actuate="onLoad"/></draw:frame></text:p>
        </text:list-item>
        <text:list-item>
          <text:p text:style-name="Numbering_20_1_Content_Last"> Mozilla Thunderbird est maintenant installé vous pouvez passer à la configuration des comptes ou données partagées, les autres procédures sont listées sur la <text:a xlink:type="simple" xlink:href="https://wiki.zenitique.fr/index" text:style-name="Internet_20_link" text:visited-style-name="Visited_20_Internet_20_Link">page d'accueil</text:a><text:line-break/><draw:frame draw:style-name="media" draw:name="12" text:anchor-type="as-char" draw:z-index="12" svg:width="21.140208333333cm" style:rel-width="100%" svg:height="14.816666666667cm" style:rel-height="scale"><draw:image xlink:href="Pictures/32f2fa9db3172fed4f2b38015b21f79a.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installation:windows</dc:title>
  </office:meta>
</office:document-meta>
</file>