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c0e3f1b0255c7d16da2bd8eb25f1b7.jpg"/>
  <manifest:file-entry manifest:media-type="image/jpeg" manifest:full-path="Pictures/09f5031fdee1ec2c4e80177e4eda2808.jpg"/>
  <manifest:file-entry manifest:media-type="image/jpeg" manifest:full-path="Pictures/e5350c7fd906632ede21a99a0f56a128.jpg"/>
  <manifest:file-entry manifest:media-type="image/jpeg" manifest:full-path="Pictures/ed167a0befabe78bc7f612681bb1c73b.jpg"/>
  <manifest:file-entry manifest:media-type="image/jpeg" manifest:full-path="Pictures/b17f6240db4d68845087238d5d99b769.jpg"/>
  <manifest:file-entry manifest:media-type="image/jpeg" manifest:full-path="Pictures/6a958b195c73dadd9563a2acd5ff99a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thunderbird:pop"/><text:bookmark-start text:name="__RefHeading___parametrer-un-compte-pop-sur-thunderbird_1"/><text:bookmark-start text:name="parametrer-un-compte-pop-sur-thunderbird"/>Paramétrer un compte POP sur Thunderbird<text:bookmark-end text:name="__RefHeading___parametrer-un-compte-pop-sur-thunderbird_1"/><text:bookmark-end text:name="parametrer-un-compte-pop-sur-thunderbir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utilisez pas <text:span text:style-name="Strong_20_Emphasis">POP et IMAP</text:span> simultanément pour le même compte de messagerie même sur des appareils différents si vous n'êtes pas sur de ce que vous faites sinon vous risquez de perdre des messages.</text:p></table:table-cell></table:table-row></table:table></draw:text-box></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L'utilisation de <text:span text:style-name="Strong_20_Emphasis">POP</text:span> limite la portée du Webmail et des sauvegardes car les messages sont retirés du serveur une fois téléchargés. Son usage est recommandé uniquement pour les comptes avec un quota limité (ex: hébergement mutualisés) ou sur notre recommandation expresse</text:p></table:table-cell></table:table-row></table:table></draw:text-box></draw:frame></text:p>
      <text:p text:style-name="Text_20_body">Vous devez avoir préalablement <text:a xlink:type="simple" xlink:href="https://wiki.zenitique.fr/messagerie/thunderbird/installation/windows" text:style-name="Internet_20_link" text:visited-style-name="Visited_20_Internet_20_Link"> installé Thunderbird</text:a>.</text:p>
      <text:list text:style-name="Numbering_20_1" text:continue-numbering="false">
        <text:list-item>
          <text:p text:style-name="Numbering_20_1_Content_First"> Lancez Thunderbird et sur la page d'accueil cliquez sur <text:span text:style-name="Strong_20_Emphasis">Créer un nouveau compte : Courrier électronique</text:span> (Cette fonctionnalité est également disponible via <text:span text:style-name="Strong_20_Emphasis">Menu Thunderbird &gt; Options &gt; Paramètres des comptes</text:span> puis <text:span text:style-name="Strong_20_Emphasis">Gestion des comptes &gt; Ajouter un compte de messagerie</text:span>)<text:line-break/><draw:frame draw:style-name="media" draw:name="0" text:anchor-type="as-char" draw:z-index="0" svg:width="21.140208333333cm" style:rel-width="100%" svg:height="7.77875cm" style:rel-height="scale"><draw:image xlink:href="Pictures/71c0e3f1b0255c7d16da2bd8eb25f1b7.jpg" xlink:type="simple" xlink:show="embed" xlink:actuate="onLoad"/></draw:frame></text:p>
        </text:list-item>
        <text:list-item>
          <text:p text:style-name="Numbering_20_1_Content"> Le fenêtre de partenariats de messagerie s'ouvre, cliquez sur <text:span text:style-name="Strong_20_Emphasis">Passer cette étape et utiliser mon adresse existante</text:span><text:line-break/><draw:frame draw:style-name="media" draw:name="1" text:anchor-type="as-char" draw:z-index="1" svg:width="17.171458333333cm" style:rel-width="100%" svg:height="13.546666666667cm" style:rel-height="scale"><draw:image xlink:href="Pictures/09f5031fdee1ec2c4e80177e4eda2808.jpg" xlink:type="simple" xlink:show="embed" xlink:actuate="onLoad"/></draw:frame></text:p>
        </text:list-item>
        <text:list-item>
          <text:p text:style-name="Numbering_20_1_Content"> Saisissez <text:span text:style-name="Strong_20_Emphasis">Vos nom et prénom</text:span> puis votre <text:span text:style-name="Strong_20_Emphasis">Adresse électronique</text:span> et enfin votre <text:span text:style-name="Strong_20_Emphasis">Mot de passe</text:span> puis cliquez sur <text:span text:style-name="Strong_20_Emphasis">Continuer</text:span><text:line-break/><draw:frame draw:style-name="media" draw:name="2" text:anchor-type="as-char" draw:z-index="2" svg:width="14.790208333333cm" svg:height="11.826875cm"><draw:image xlink:href="Pictures/e5350c7fd906632ede21a99a0f56a128.jpg" xlink:type="simple" xlink:show="embed" xlink:actuate="onLoad"/></draw:frame></text:p>
        </text:list-item>
        <text:list-item>
          <text:p text:style-name="Numbering_20_1_Content"> Vérifiez que le type de compte est bien <text:span text:style-name="Strong_20_Emphasis">POP (ou POP3)</text:span> puis cliquez sur <text:span text:style-name="Strong_20_Emphasis">Configuration manuelle</text:span><text:line-break/><draw:frame draw:style-name="media" draw:name="3" text:anchor-type="as-char" draw:z-index="3" svg:width="14.869583333333cm" svg:height="11.773958333333cm"><draw:image xlink:href="Pictures/ed167a0befabe78bc7f612681bb1c73b.jpg" xlink:type="simple" xlink:show="embed" xlink:actuate="onLoad"/></draw:frame></text:p>
        </text:list-item>
        <text:list-item>
          <text:p text:style-name="Numbering_20_1_Content"> Vérifiez en particulier que <text:span text:style-name="underline"><text:span text:style-name="Strong_20_Emphasis">Identifiant dans les 2 colonnes contient bien votre adresse e-mail complète avec le domaine</text:span></text:span>. Vérifiez que le nom de serveur est de la forme <text:span text:style-name="Source_20_Text">mail.domaine.com</text:span> où domaine.com est identique à la partie après le @ de votre e-mail (normalement ces paramètres sont toujours détectés correctement), cliquez ensuite sur <text:span text:style-name="Strong_20_Emphasis">Terminer</text:span><text:line-break/><draw:frame draw:style-name="media" draw:name="4" text:anchor-type="as-char" draw:z-index="4" svg:width="21.166666666667cm" style:rel-width="100%" svg:height="11.7475cm" style:rel-height="scale"><draw:image xlink:href="Pictures/b17f6240db4d68845087238d5d99b769.jpg" xlink:type="simple" xlink:show="embed" xlink:actuate="onLoad"/></draw:frame></text:p>
        </text:list-item>
        <text:list-item>
          <text:p text:style-name="Numbering_20_1_Content"> Selon la configuration des accès SSL (option STARTTLS) il est fort probable que vous ayez une fenêtre de confirmation de sécurité <text:span text:style-name="underline">la première fois uniquement</text:span> que vous <text:span text:style-name="Strong_20_Emphasis">recevez ET envoyez</text:span> un message. Cliquez sur <text:span text:style-name="Strong_20_Emphasis">Confirmer l'exception de sécurité</text:span> (Vérifiez que <text:span text:style-name="Strong_20_Emphasis">Conserver cette exception de façon permanente</text:span> est cochée pour ne plus avoir à le faire ensuite)<text:line-break/><draw:frame draw:style-name="media" draw:name="5" text:anchor-type="as-char" draw:z-index="5" svg:width="13.440833333333cm" svg:height="13.546666666667cm"><draw:image xlink:href="Pictures/6a958b195c73dadd9563a2acd5ff99a8.jpg" xlink:type="simple" xlink:show="embed" xlink:actuate="onLoad"/></draw:frame></text:p>
        </text:list-item>
        <text:list-item>
          <text:p text:style-name="Numbering_20_1_Content_Last"> Votre compte est configuré et la synchronisation des messages va se faire automatiqu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pop</dc:title>
  </office:meta>
</office:document-meta>
</file>