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62c00b57330e6f6c5efbfe7d24a1d97.jpg"/>
  <manifest:file-entry manifest:media-type="image/jpeg" manifest:full-path="Pictures/fbae467364941954eb2c4b005c567ef7.jpg"/>
  <manifest:file-entry manifest:media-type="image/jpeg" manifest:full-path="Pictures/6300cabdd02304ae66fd01df60fad18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ssagerie:webmail:signalisation"/><text:bookmark-start text:name="__RefHeading___signaler-un-dysfonctionnement-via-le-webmail_1"/><text:bookmark-start text:name="signaler-un-dysfonctionnement-via-le-webmail"/>Signaler un dysfonctionnement via le Webmail<text:bookmark-end text:name="__RefHeading___signaler-un-dysfonctionnement-via-le-webmail_1"/><text:bookmark-end text:name="signaler-un-dysfonctionnement-via-le-webmail"/></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La signalisation de dysfonctionnement via le Webmail est principalement réservée aux soucis rencontrés lors de l'utilisation du Webmail en lui-même ou de votre boîte de messagerie. Toutefois vous pouvez nous remonter tout type de problème via ce moyen, même s'il est préférable de nous contacter directement pour les problèmes bloquants.</text:p></table:table-cell></table:table-row></table:table></draw:text-box></draw:frame></text:p>
      <text:list text:style-name="Numbering_20_1" text:continue-numbering="false">
        <text:list-item>
          <text:p text:style-name="Numbering_20_1_Content_First"> Connectez-vous au Webmail selon la procédure décrite dans la page <text:a xlink:type="simple" xlink:href="https://wiki.zenitique.fr/messagerie/webmail/connexion" text:style-name="Internet_20_link" text:visited-style-name="Visited_20_Internet_20_Link"> Connexion au Webmail</text:a></text:p>
        </text:list-item>
        <text:list-item>
          <text:p text:style-name="Numbering_20_1_Content"> Allez dans le menu paramètres (icône rouage) puis sur <text:span text:style-name="Source_20_Text">Problème</text:span><text:line-break/><draw:frame draw:style-name="media" draw:name="0" text:anchor-type="as-char" draw:z-index="0" svg:width="22.727708333333cm" style:rel-width="100%" svg:height="3.96875cm" style:rel-height="scale"><draw:image xlink:href="Pictures/962c00b57330e6f6c5efbfe7d24a1d97.jpg" xlink:type="simple" xlink:show="embed" xlink:actuate="onLoad"/></draw:frame></text:p>
        </text:list-item>
        <text:list-item>
          <text:p text:style-name="Numbering_20_1_Content"> Remplissez le formulaire de description de problème, indiquez un maximum d'informations et de manipulations qui nous permettrons de reproduire le problème (n'indiquez jamais vos mots de passe). Joignez un fichier (capture d'écran, journal applicatif, etc…) si nécessaire<text:line-break/><draw:frame draw:style-name="media" draw:name="1" text:anchor-type="as-char" draw:z-index="1" svg:width="19.446875cm" style:rel-width="100%" svg:height="14.896041666667cm" style:rel-height="scale"><draw:image xlink:href="Pictures/fbae467364941954eb2c4b005c567ef7.jpg" xlink:type="simple" xlink:show="embed" xlink:actuate="onLoad"/></draw:frame></text:p>
        </text:list-item>
        <text:list-item>
          <text:p text:style-name="Numbering_20_1_Content_Last"> Envoyez le rapport d'anomalie, nous vous recontacterons ensuite rapidement <draw:frame draw:style-name="media" draw:name="2" text:anchor-type="as-char" draw:z-index="2" svg:width="19.393958333333cm" style:rel-width="100%" svg:height="15.425208333333cm" style:rel-height="scale"><draw:image xlink:href="Pictures/6300cabdd02304ae66fd01df60fad187.jpg" xlink:type="simple" xlink:show="embed" xlink:actuate="onLoad"/></draw:fram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messagerie:webmail:signalisation</dc:title>
  </office:meta>
</office:document-meta>
</file>