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44f8bae84f30aac6b5b33640c4fa1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til:test_de_debit"/><text:bookmark-start text:name="__RefHeading___test-de-debit-de-votre-connexion-internet_1"/><text:bookmark-start text:name="test-de-debit-de-votre-connexion-internet"/>Test de débit de votre connexion internet<text:bookmark-end text:name="__RefHeading___test-de-debit-de-votre-connexion-internet_1"/><text:bookmark-end text:name="test-de-debit-de-votre-connexion-internet"/></text:h>
      <text:p text:style-name="Text_20_body">Il peut être intéressant de connaitre le débit de votre connexion internet pour diagnostiquer un problème.</text:p>
      <text:p text:style-name="Text_20_body">Pour cela connectez-vous sur : <text:a xlink:type="simple" xlink:href="http://www.testadsl.net/test-debit-adsl.html" text:style-name="Internet_20_link" text:visited-style-name="Visited_20_Internet_20_Link">test de débit</text:a></text:p>
      <text:p text:style-name="Text_20_body">cliquez sur le bouton <text:span text:style-name="Strong_20_Emphasis">Lancer le test</text:span></text:p>
      <text:p text:style-name="Text_20_body">le résultat s'affichera après une ou plusieurs minutes suivant la vitesse de votre connexion.</text:p>
      <text:p text:style-name="Text_20_body"><draw:frame draw:style-name="media" draw:name="0" text:anchor-type="as-char" draw:z-index="0" svg:width="18.706041666667cm" style:rel-width="100%" svg:height="12.991041666667cm" style:rel-height="scale"><draw:image xlink:href="Pictures/144f8bae84f30aac6b5b33640c4fa1ab.png" xlink:type="simple" xlink:show="embed" xlink:actuate="onLoad"/></draw:frame></text:p>
      <text:p text:style-name="Text_20_body">Reportez les chiffres en jaune <text:span text:style-name="Strong_20_Emphasis">Download</text:span> et <text:span text:style-name="Strong_20_Emphasis">Upload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util:test_de_debit</dc:title>
  </office:meta>
</office:document-meta>
</file>