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ed330017d5495dcf418ae9c78919453.jpg"/>
  <manifest:file-entry manifest:media-type="image/jpeg" manifest:full-path="Pictures/94e281a217ca67acf6bd83dd938b47c5.jpg"/>
  <manifest:file-entry manifest:media-type="image/jpeg" manifest:full-path="Pictures/8de57f798fcb85711a7c9141a25ab1e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utlook:installation"/>Avant d'installer la nouvelle version d'office, il faut désinstaller l'ancienne version en suivant ces étapes :</text:p>
      <text:p text:style-name="Text_20_body"><draw:frame draw:style-name="media" draw:name="0" text:anchor-type="as-char" draw:z-index="0" svg:width="10.583333333333cm" svg:height="8.740548455804cm"><draw:image xlink:href="Pictures/5ed330017d5495dcf418ae9c78919453.jpg" xlink:type="simple" xlink:show="embed" xlink:actuate="onLoad"/></draw:frame>
<draw:frame draw:style-name="media" draw:name="1" text:anchor-type="as-char" draw:z-index="1" svg:width="10.583333333333cm" svg:height="10.799060751399cm"><draw:image xlink:href="Pictures/94e281a217ca67acf6bd83dd938b47c5.jpg" xlink:type="simple" xlink:show="embed" xlink:actuate="onLoad"/></draw:frame></text:p>
      <text:p text:style-name="Text_20_body">Ensuit dans le dossier Zenitique à la racine du disque dur, exécuter le fichier install.bat en tant qu'administrateur :</text:p>
      <text:p text:style-name="Text_20_body"><draw:frame draw:style-name="media" draw:name="2" text:anchor-type="as-char" draw:z-index="2" svg:width="10.583333333333cm" svg:height="11.377723970944cm"><draw:image xlink:href="Pictures/8de57f798fcb85711a7c9141a25ab1e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look:installation</dc:title>
  </office:meta>
</office:document-meta>
</file>